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automatic-styles>
    <style:style style:name="Table14" style:family="table">
      <style:table-properties style:width="5.7882in" fo:margin-left="-0.1063in" table:align="left" style:writing-mode="lr-tb"/>
    </style:style>
    <style:style style:name="Table14.A" style:family="table-column">
      <style:table-column-properties style:column-width="5.2701in"/>
    </style:style>
    <style:style style:name="Table14.B" style:family="table-column">
      <style:table-column-properties style:column-width="0.5181in"/>
    </style:style>
    <style:style style:name="Table14.1" style:family="table-row">
      <style:table-row-properties fo:keep-together="auto"/>
    </style:style>
    <style:style style:name="Table14.A1" style:family="table-cell">
      <style:table-cell-properties style:vertical-align="top" fo:padding="0.0076in" fo:border-left="1pt solid #000080" fo:border-right="none" fo:border-top="1pt solid #000080" fo:border-bottom="1pt solid #000080" style:writing-mode="lr-tb"/>
    </style:style>
    <style:style style:name="Table14.B1" style:family="table-cell">
      <style:table-cell-properties style:vertical-align="top" fo:padding="0.0076in" fo:border="1pt solid #000080" style:writing-mode="lr-tb"/>
    </style:style>
    <style:style style:name="Table14.A2" style:family="table-cell">
      <style:table-cell-properties style:vertical-align="top" fo:padding="0.0076in" fo:border-left="1pt solid #000080" fo:border-right="none" fo:border-top="0.75pt solid #000080" fo:border-bottom="1pt solid #000080" style:writing-mode="lr-tb"/>
    </style:style>
    <style:style style:name="Table14.B2" style:family="table-cell">
      <style:table-cell-properties style:vertical-align="top" fo:padding="0.0076in" fo:border-left="1pt solid #000080" fo:border-right="1pt solid #000080" fo:border-top="0.75pt solid #000080" fo:border-bottom="1pt solid #000080" style:writing-mode="lr-tb"/>
    </style:style>
    <style:style style:name="P1" style:family="paragraph" style:parent-style-name="Bibliography_20_1">
      <style:text-properties fo:language="en" fo:country="GB" officeooo:paragraph-rsid="0008c499"/>
    </style:style>
    <style:style style:name="P2" style:family="paragraph" style:parent-style-name="Standard">
      <style:paragraph-properties fo:margin-top="0in" fo:margin-bottom="0in" style:contextual-spacing="false"/>
      <style:text-properties fo:language="en" fo:country="GB" officeooo:paragraph-rsid="0008c499"/>
    </style:style>
    <style:style style:name="P3" style:family="paragraph" style:parent-style-name="Standard">
      <style:paragraph-properties fo:margin-left="0in" fo:margin-right="0.0835in" fo:margin-top="0in" fo:margin-bottom="0in" style:contextual-spacing="false" fo:line-height="135%" fo:text-align="start" style:justify-single-word="false" fo:text-indent="0in" style:auto-text-indent="false"/>
      <style:text-properties fo:language="en" fo:country="GB" officeooo:paragraph-rsid="0008c499"/>
    </style:style>
    <style:style style:name="P4" style:family="paragraph" style:parent-style-name="Standard">
      <style:paragraph-properties fo:margin-left="0in" fo:margin-right="0.0835in" fo:margin-top="0in" fo:margin-bottom="0in" style:contextual-spacing="false" fo:text-align="start" style:justify-single-word="false" fo:text-indent="0in" style:auto-text-indent="false"/>
      <style:text-properties fo:font-size="8pt" fo:language="en" fo:country="GB" officeooo:paragraph-rsid="0008c499" style:font-size-asian="8pt" style:font-size-complex="8pt"/>
    </style:style>
    <style:style style:name="P5" style:family="paragraph" style:parent-style-name="Standard">
      <style:paragraph-properties fo:margin-left="0in" fo:margin-right="0.0835in" fo:margin-top="0in" fo:margin-bottom="0in" style:contextual-spacing="false" fo:line-height="135%" fo:text-align="start" style:justify-single-word="false" fo:text-indent="0in" style:auto-text-indent="false"/>
      <style:text-properties officeooo:paragraph-rsid="0008c499"/>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APPENDIX 1</text:p>
      <text:p text:style-name="P3">List of accepted articles.</text:p>
      <text:p text:style-name="P3"/>
      <text:p text:style-name="P1">Abbaspour Asadollah, S., Sundmark, D., Eldh, S., Hansson, H., Afzal, W., 2017. 10 Years of research on debugging concurrent and multicore software: a systematic mapping study. Software Quality Journal 25, 49–82. doi:10.1007/s11219-015-9301-7</text:p>
      <text:p text:style-name="P1">Abdallah, A., Lapalme, J., Abran, A., 2016. Enterprise Architecture Measurement: A Systematic Mapping Study, in: 4th International Conference on Enterprise Systems (ES). Presented at the 4th International Conference on Enterprise Systems (ES), IEEE, Melbourne, VIC, Australia, pp. 13–20. doi:10.1109/ES.2016.8</text:p>
      <text:p text:style-name="P1">Abdelmaboud, A., Jawawi, D.N.A., Ghani, I., Elsafi, A., Kitchenham, B., 2015. Quality of service approaches in cloud computing: A systematic mapping study. Journal of Systems and Software 101, 159–179. doi:10.1016/j.jss.2014.12.015</text:p>
      <text:p text:style-name="P1">Acuna, S.T., Castro, J.W., Dieste, O., Juristo, N., 2012. A systematic mapping study on the open source software development process, in: 16th International Conference on Evaluation &amp; Assessment in Software Engineering (EASE 2012). Presented at the 16th International Conference on Evaluation &amp; Assessment in Software Engineering (EASE 2012), IET, Ciudad Real, Spain, pp. 42–46. doi:10.1049/ic.2012.0005</text:p>
      <text:p text:style-name="P1">Afzal, W., Torkar, R., Feldt, R., 2008. A Systematic Mapping Study on Non-Functional Search-based Software Testing., in: 20th International Conference on Software Engineering and Knowledge Engineering (SEKE). Presented at the 20th International Conference on Software Engineering and Knowledge Engineering (SEKE), SEKE, San Francisco, CA, USA, pp. 488–493.</text:p>
      <text:p text:style-name="P1">Agilar, E., Almeida, R., Canedo, E., 2016. A Systematic Mapping Study on Legacy System Modernization, in: Twenty-Eighth International Conference on Software Engineering and Knowledge Engineering (SEKE 2016). Presented at the Twenty-Eighth International Conference on Software Engineering and Knowledge Engineering (SEKE 2016), SEKE, Redwood City, CA,USA, pp. 345–350. doi:10.18293/SEKE2016-059</text:p>
      <text:p text:style-name="P1">Aguileta, A.A., Gómez, O.S., 2016. Software Engineering Research in Mexico: A Systematic Mapping Study. International Journal of Software Engineering and Its Applications 10, 75–92. doi:10.14257/ijseia.2016.10.12.07</text:p>
      <text:p text:style-name="P1">Ahmad, A., Babar, M.A., 2016. Software architectures for robotic systems: A systematic mapping study. Journal of Systems and Software 122, 16–39. doi:10.1016/j.jss.2016.08.039</text:p>
      <text:p text:style-name="P1">Ahmad, E., Dong, Y.W., Gu, B., 2012. Research on Energy Efficiency of Embedded Systems: A Systematic Mapping Study. Advanced Materials Research 588–589, 2088–2092. doi:10.4028/www.scientific.net/AMR.588-589.2088</text:p>
      <text:p text:style-name="P1">Akoka, J., Comyn-Wattiau, I., Laoufi, N., 2017. Research on Big Data – A systematic mapping study. Computer Standards &amp; Interfaces 54, 105–115. doi:10.1016/j.csi.2017.01.004</text:p>
      <text:p text:style-name="P1">Al Sallakh, M.A., Vasileiou, E., Rodgers, S.E., Lyons, R.A., Sheikh, A., Davies, G.A., 2017. Defining asthma and assessing asthma outcomes using electronic health record data: a systematic scoping review. European Respiratory Journal 49, 1700204.</text:p>
      <text:p text:style-name="P1">Almangoush, A., Herrington, L., 2014. Functional Performance Testing and Patient Reported Outcomes following ACL Reconstruction: A Systematic Scoping Review. International Scholarly Research Notices 2014, 1–14. doi:10.1155/2014/613034</text:p>
      <text:p text:style-name="P1">Alshuqayran, N., Ali, N., Evans, R., 2016. A Systematic Mapping Study in Microservice Architecture, in: 9th International Conference on Service-Oriented Computing and Applications (SOCA). Presented at the 9th International Conference on Service-Oriented Computing and Applications (SOCA), IEEE, Macau, China, pp. 44–51. doi:10.1109/SOCA.2016.15</text:p>
      <text:p text:style-name="P1">Alves, N.S.R., Mendes, T.S., de Mendonça, M.G., Spínola, R.O., Shull, F., Seaman, C., 2016. Identification and management of technical debt: A systematic mapping study. Information <text:soft-page-break/>and Software Technology 70, 100–121. doi:10.1016/j.infsof.2015.10.008</text:p>
      <text:p text:style-name="P1">and the members of the Guidelines International Network Implementation Working Group, Gagliardi, A.R., Alhabib, S., 2015. Trends in guideline implementation: a scoping systematic review. Implementation Science 10. doi:10.1186/s13012-015-0247-8</text:p>
      <text:p text:style-name="P1">Archibald, M., Scott, S., Hartling, L., 2014. Mapping the waters: A scoping review of the use of visual arts in pediatric populations with health conditions. Arts &amp; Health 6, 5–23. doi:10.1080/17533015.2012.759980</text:p>
      <text:p text:style-name="P1">Arshad, A., Usman, M., 2011. Security at software architecture level: a systematic mapping study, in: 15th Annual Conference on  Evaluation &amp; Assessment in Software Engineering (EASE 2011). Presented at the 15th Annual Conference on  Evaluation &amp; Assessment in Software Engineering (EASE 2011), IET, Durham, UK, pp. 164–168.</text:p>
      <text:p text:style-name="P1">Asghar, I., Cang, S., Yu, H., 2015. A systematic mapping study on assitive technologies for people with dementia, in: Software, Knowledge, Information Management and Applications (SKIMA), 2015 9th International Conference On. Presented at the 9th International Conference on Software, Knowledge, Information Management and Applications (SKIMA), IEEE, Kathmandu, Nepal, pp. 1–8.</text:p>
      <text:p text:style-name="P1">Austvoll-Dahlgren, A., Nsangi, A., Semakula, D., 2016. Interventions and assessment tools addressing key concepts people need to know to appraise claims about treatment effects: a systematic mapping review. Systematic Reviews 5, 1–11. doi:10.1186/s13643-016-0389-z</text:p>
      <text:p text:style-name="P1">Bajwa, S.S., Gencel, C., Abrahamsson, P., 2014. Software Product Size Measurement Methods: A Systematic Mapping Study, in: Joint Conference of the International Workshop on Software Measurement and the International Conference on Software Process and Product Measurement (IWSM-MENSURA). Presented at the Joint Conference of the International Workshop on Software Measurement and the International Conference on Software Process and Product Measurement (IWSM-MENSURA), IEEE, Rotterdam, Netherlands, pp. 176–190. doi:10.1109/IWSM.Mensura.2014.24</text:p>
      <text:p text:style-name="P1">Baker, A., Barker, S., Sampson, A., Martin, C., 2017. Caregiver outcomes and interventions: a systematic scoping review of the traumatic brain injury and spinal cord injury literature. Clinical rehabilitation 31, 45–60.</text:p>
      <text:p text:style-name="P1">Banaeianjahromi, N., Smolander, K., 2016. What do we know about the role of enterprise architecture in enterprise integration? A systematic mapping study. Journal of Enterprise Information Management 29, 140–164. doi:10.1108/JEIM-12-2014-0114</text:p>
      <text:p text:style-name="P1">Bandi, A., Williams, B.J., Allen, E.B., 2013. Empirical evidence of code decay: A systematic mapping study, in: 20th Working Conference on Reverse Engineering (WCRE). Presented at the 20th Working Conference on Reverse Engineering (WCRE), IEEE, Koblenz, Germany, pp. 341–350.</text:p>
      <text:p text:style-name="P1">Barbosa, O., Alves, C., 2011. A systematic mapping study on software ecosystems, in: Proceedings of the Workshop on Software Ecosystems. Presented at the IWSECO 2011: Third International Workshop on Software Ecosystems, Citeseer, Brussels, Belgium.</text:p>
      <text:p text:style-name="P1">Bardus, M., Smith, J.R., Samaha, L., Abraham, C., 2015. Mobile phone and web 2.0 technologies for weight management: A systematic scoping review. Journal of medical Internet research 17.</text:p>
      <text:p text:style-name="P1">Barmi, Z.A., Ebrahimi, A.H., Feldt, R., 2011. Alignment of Requirements Specification and Testing: A Systematic Mapping Study, in: 2011 IEEE Fourth International Conference on Software Testing, Verification and Validation Workshops. Presented at the 2011 IEEE Fourth International Conference on Software Testing, Verification and Validation Workshops, IEEE, Berlin, Germany, pp. 476–485. doi:10.1109/ICSTW.2011.58</text:p>
      <text:p text:style-name="P1">Barn, B.S., Clark, T., Ali, A., Arif, R., 2016. A Systematic Mapping Study of the Current Practice of Indian Software Engineering, in: 9th India Software Engineering Conference (ISEC ’16). Presented at the 9th India Software Engineering Conference (ISEC ’16), ACM Press, Goa, India, pp. 89–98. doi:10.1145/2856636.2856644</text:p>
      <text:p text:style-name="P1">Bastos, J.F., Neto, P.A. da M.S., de Almeida, E.S., de Lemos Meira, S.R., 2011. Adopting software <text:soft-page-break/>product lines: A systematic mapping study, in: Evaluation &amp; Assessment in Software Engineering (EASE 2011), 15th Annual Conference On. Presented at the 15th Annual Conference on Evaluation &amp; Assessment in Software Engineering (EASE 2011), IET, Durham, UK, pp. 11–20.</text:p>
      <text:p text:style-name="P1">Bates, A., Matthews, S., Simpson, G., Bates, L., 2016. Brain Injury as the Result of Violence: A Systematic Scoping Review. Journal of Social Work in Disability &amp; Rehabilitation 15, 305–331. doi:10.1080/1536710X.2016.1220886</text:p>
      <text:p text:style-name="P1">Batista, R., Pottie, K., Bouchard, L., Ng, E., Tanuseputro, P., Tugwell, P., 2016. Primary Health Care Models Addressing Health Equity for Immigrants: A Systematic Scoping Review. Journal of Immigrant and Minority Health 1–17. doi:10.1007/s10903-016-0531-y</text:p>
      <text:p text:style-name="P1">Batot, E., Sahraoui, H., Syriani, E., Molins, P., Sboui, W., 2016. Systematic mapping study of model transformations for concrete problems, in: 4th International Conference on Model-Driven Engineering and Software Development (MODELSWARD). Presented at the 4th International Conference on Model-Driven Engineering and Software Development (MODELSWARD), IEEE, Rome, Italy, pp. 176–183.</text:p>
      <text:p text:style-name="P1">Baumgart, S., Froberg, J., 2016. Functional Safety in Product Lines -- A Systematic Mapping Study, in: 42th Euromicro Conference on Software Engineering and Advanced Applications (SEAA). Presented at the 42th Euromicro Conference on Software Engineering and Advanced Applications (SEAA), IEEE, Limassol, Cyprus, pp. 313–322. doi:10.1109/SEAA.2016.58</text:p>
      <text:p text:style-name="P1">Berg, R.C., Munthe-Kaas, H.M., Ross, M.W., 2016. Internalized Homonegativity: A Systematic Mapping Review of Empirical Research. Journal of Homosexuality 63, 541–558. doi:10.1080/00918369.2015.1083788</text:p>
      <text:p text:style-name="P1">Bermudez-Tamayo, C., Mukamana, O., Carabali, M., Osorio, L., Fournet, F., Dabiré, K.R., Turchi Marteli, C., Contreras, A., Ridde, V., 2016. Priorities and needs for research on urban interventions targeting vector-borne diseases: rapid review of scoping and systematic reviews. Infectious Diseases of Poverty 5. doi:10.1186/s40249-016-0198-6</text:p>
      <text:p text:style-name="P1">Bezerra, R.M., da Silva, F.Q., Santana, A.M., Magalhaes, C.V., Santos, R.E., 2015. Replication of Empirical Studies in Software Engineering: An Update of a Systematic Mapping Study, in: International Symposium on Empirical Software Engineering and Measurement (ESEM). Presented at the International Symposium on Empirical Software Engineering and Measurement (ESEM), IEEE, Beijing, China, pp. 1–4.</text:p>
      <text:p text:style-name="P1">Bhagwat, M.M., Woods, J.A., Dronavalli, M., Hamilton, S.J., Thompson, S.C., 2016. Evidence-based interventions in primary care following acute coronary syndrome in Australia and New Zealand: a systematic scoping review. BMC Cardiovascular Disorders 16, 1–15. doi:10.1186/s12872-016-0388-y</text:p>
      <text:p text:style-name="P1">Bhatia, S., Arora, K., 2014. A Systematic Mapping Study on Diploid Genetic Algorithms. International Journal of Science and Research (IJSR) 3, 648–651.</text:p>
      <text:p text:style-name="P1">Bisson, E.J., Fakolade, A., Pétrin, J., Lamarre, J., Finlayson, M., 2017. Exercise interventions in multiple sclerosis rehabilitation need better reporting on comorbidities: a systematic scoping review. Clinical Rehabilitation.</text:p>
      <text:p text:style-name="P1">Bombonatti, D., Goulão, M., Moreira, A., 2017. Synergies and tradeoffs in software reuse - a systematic mapping study: Synergies and tradeoffs in software reuse - a systematic mapping study. Software: Practice and Experience 47, 943–957. doi:10.1002/spe.2416</text:p>
      <text:p text:style-name="P1">Bonhaure, D., González, M., Aquino, N., Cernuzzi, L., Pons, C., 2016. Model-to-model transformations for RIA architectures: A systematic mapping study, in: XLII Latin American Computing Conference (CLEI). Presented at the XLII Latin American Computing Conference (CLEI), IEEE, Valparaiso, Chile.</text:p>
      <text:p text:style-name="P1">Booker, M.J., Shaw, A.R., Purdy, S., 2015. Why do patients with ‘primary care sensitive’problems access ambulance services? A systematic mapping review of the literature. BMJ open 5, e007726.</text:p>
      <text:p text:style-name="P1">Borges, A., Ferreira, W., Barreiros, E., Almeida, A., Fonseca, L., Teixeira, E., Silva, D., Alencar, A., <text:soft-page-break/>Soares, S., 2015. Support mechanisms to conduct empirical studies in software engineering: a systematic mapping study, in: EASE ’15 Proceedings of the 19th International Conference on Evaluation and Assessment in Software Engineering. Presented at the 19th International Conference on Evaluation and Assessment in Software Engineering, ACM Press, Nanjing, China, pp. 1–14. doi:10.1145/2745802.2745823</text:p>
      <text:p text:style-name="P1">Borges, A., Soares, S., Meira, S., Tomaz, H., Rocha, R., Costa, C., 2013. Ontologies supporting the distributed software development: a systematic mapping study, in: Proceedings of the 17th International Conference on Evaluation and Assessment in Software Engineering. Presented at the 17th International Conference on Evaluation and Assessment in Software Engineering, ACM, Porto de Galinhas, Brazil, pp. 153–164.</text:p>
      <text:p text:style-name="P1">Bradbury-Jones, C., Breckenridge, J., Clark, M.T., Herber, O.R., Wagstaff, C., Taylor, J., 2017. The state of qualitative research in health and social science literature: a focused mapping review and synthesis. International Journal of Social Research Methodology 1–19. doi:10.1080/13645579.2016.1270583</text:p>
      <text:p text:style-name="P1">Brennan, N., Barnes, R., Calnan, M., Corrigan, O., Dieppe, P., Entwistle, V., 2013. Trust in the health-care provider-patient relationship: a systematic mapping review of the evidence base. International Journal for Quality in Health Care 25, 682–688. doi:10.1093/intqhc/mzt063</text:p>
      <text:p text:style-name="P1">Brett, J., Staniszewska, S., Newburn, M., Jones, N., Taylor, L., 2011. A systematic mapping review of effective interventions for communicating with, supporting and providing information to parents of preterm infants. BMJ Open 1, e000023.</text:p>
      <text:p text:style-name="P1">Britto, R., Usman, M., 2015. Bloom’s taxonomy in software engineering education: A systematic mapping study, in: Frontiers in Education Conference (FIE). Presented at the Frontiers in Education Conference (FIE), IEEE, El Paso, TX, USA, pp. 1–8.</text:p>
      <text:p text:style-name="P1">Bull, S., Roberts, N., Parker, M., 2015. Views of Ethical Best Practices in Sharing Individual-Level Data From Medical and Public Health Research: A Systematic Scoping Review. Journal of Empirical Research on Human Research Ethics 10, 225–238. doi:10.1177/1556264615594767</text:p>
      <text:p text:style-name="P1">Bush, P.L., García Bengoechea, E., 2015. What do we know about how to promote physical activity to adolescents? A mapping review. Health Education Research 30, 756–772. doi:10.1093/her/cyv036</text:p>
      <text:p text:style-name="P1">Camargo, L.C., Vergilio, S.R., 2013. Mapreduce program testing: a systematic mapping study, in: Chilean Computer Science Society (SCCC), 32nd International Conference of the Computation. Presented at the 32nd International Conference of the Chilean Computer Science Society (SCCC), Temuco, Chile.</text:p>
      <text:p text:style-name="P1">Campana, A., Lapointe, L., 2012. The Structural “Root” Causes of Non-Suicide Terrorism: A Systematic Scoping Review. Terrorism and Political Violence 24, 79–104. doi:10.1080/09546553.2011.611547</text:p>
      <text:p text:style-name="P1">Casteleyn, S., Garrig’os, I., Maz’on, J.-N., 2014. Ten Years of Rich Internet Applications: A Systematic Mapping Study, and Beyond. ACM Transactions on the Web 8, 1–46. doi:10.1145/2626369</text:p>
      <text:p text:style-name="P1">Castelluccia, D., Boffoli, N., 2014. Service-oriented product lines: a systematic mapping study. ACM SIGSOFT Software Engineering Notes 39, 1–6. doi:10.1145/2579281.2579294</text:p>
      <text:p text:style-name="P1">Castelluccia, D., Caldarola, E.G., Boffoli, N., 2017. Environmental Big Data: a systematic mapping study. ACM SIGSOFT Software Engineering Notes 41, 1–4. doi:10.1145/3011286.3011307</text:p>
      <text:p text:style-name="P1">Castro, O., Espinoza, A., Martínez-Martínez, A., 2012. Findings based on a systematic mapping study on software product value estimation, in: Congreso Internacional de Investigación e Innovación En Ingeniería de Software. Presented at the Congreso Internacional de Investigación e Innovación en Ingeniería de Software, Guadalajara, Mexico.</text:p>
      <text:p text:style-name="P1">Catal, C., Atalay, M., 2013. A Systematic Mapping Study on Architectural Analysis, in: Tenth International Conference on Information Technology: New Generations (ITNG). Presented at the Tenth International Conference on Information Technology: New Generations (ITNG), IEEE, Las Vegas, NV, USA, pp. 661–664. doi:10.1109/ITNG.2013.102</text:p>
      <text:p text:style-name="P1"><text:soft-page-break/>Cavalcante, E., Pereira, J., Alves, M.P., Maia, P., Moura, R., Batista, T., Delicato, F.C., Pires, P.F., 2016. On the interplay of Internet of Things and Cloud Computing: A systematic mapping study. Computer Communications 89–90, 17–33. doi:10.1016/j.comcom.2016.03.012</text:p>
      <text:p text:style-name="P1">Cedillo, P., Fernandez, A., Insfran, E., Abrahão, S., 2013. Quality of Web mashups: a systematic mapping study, in: International Conference on Web Engineering. Presented at the International Conference on Web Engineering, Springer, Aalborg, Denmark, pp. 66–78.</text:p>
      <text:p text:style-name="P1">Chadli, S.Y., Idri, A., Ros, J.N., Fernández-Alemán, J.L., de Gea, J.M.C., Toval, A., 2016. Software project management tools in global software development: a systematic mapping study. SpringerPlus 5, 1–38. doi:10.1186/s40064-016-3670-7</text:p>
      <text:p text:style-name="P1">Chambers, D., Wilson, P., Thompson, C., Harden, M., 2012. Social Network Analysis in Healthcare Settings: A Systematic Scoping Review. PLoS ONE 7, e41911. doi:10.1371/journal.pone.0041911</text:p>
      <text:p text:style-name="P1">Chambers, D., Wilson, P.M., Thompson, C.A., Hanbury, A., Farley, K., Light, K., 2011. Maximizing the impact of systematic reviews in health care decision making: a systematic scoping review of knowledge-translation resources. The Milbank Quarterly 89, 131–156.</text:p>
      <text:p text:style-name="P1">Chilton, R., Pearson, M., Anderson, R., 2015. Health promotion in schools: a scoping review of systematic reviews. Health Education 115, 357–376. doi:10.1108/HE-03-2014-0033</text:p>
      <text:p text:style-name="P1">Christou, G., Iyengar, A., Shorr, R., Tinmouth, A., Saidenberg, E., Maze, D., Tay, J., Bredeson, C., Allan, D.S., 2016. Optimal transfusion practices after allogeneic hematopoietic cell transplantation: a systematic scoping review of evidence from randomized controlled trials: Transfusion practice in alloHCT. Transfusion 56, 2607–2614. doi:10.1111/trf.13738</text:p>
      <text:p text:style-name="P1">Condori-Fernandez, N., Daneva, M., Sikkel, K., Wieringa, R., Dieste, O., Pastor, O., 2009. A systematic mapping study on empirical evaluation of software requirements specifications techniques, in: Proceedings of the 2009 3rd International Symposium on Empirical Software Engineering and Measurement. Presented at the 3rd International Symposium on Empirical Software Engineering and Measurement, IEEE Computer Society, Washington, DC, USA, pp. 502–505.</text:p>
      <text:p text:style-name="P1">Conklin, A., Morris, Z., Nolte, E., 2015. What is the evidence base for public involvement in health-care policy?: results of a systematic scoping review. Health Expectations 18, 153–165. doi:10.1111/hex.12038</text:p>
      <text:p text:style-name="P1">Cooper, C., Rogers, M., Bethel, A., Briscoe, S., Lowe, J., 2015. A mapping review of the literature on UK-focused health and social care databases. Health Information &amp; Libraries Journal 32, 5–22. doi:10.1111/hir.12083</text:p>
      <text:p text:style-name="P1">Cosentino, V., Canovas Izquierdo, J.L., Cabot, J., 2017. A Systematic Mapping Study of Software Development With GitHub. IEEE Access 5, 7173–7192. doi:10.1109/ACCESS.2017.2682323</text:p>
      <text:p text:style-name="P1">Costa, C., Murta, L., 2013. Version control in distributed software development: A systematic mapping study, in: Global Software Engineering (ICGSE), 2013 IEEE 8th International Conference On. Presented at the 8th International Conference on Global Software Engineering (ICGSE), IEEE, Bari, Italy, pp. 90–99.</text:p>
      <text:p text:style-name="P1">Craig, G.M., Daftary, A., Engel, N., O’Driscoll, S., Ioannaki, A., 2017. Tuberculosis stigma as a social determinant of health: a systematic mapping review of research in low incidence countries. International Journal of Infectious Diseases 56, 90–100. doi:10.1016/j.ijid.2016.10.011</text:p>
      <text:p text:style-name="P1">Cravero, A., Sepulveda, S., 2016. Methodologies, techniques and tools for OLAP design: A Systematic Mapping Study. IEEE Latin America Transactions 14, 943–950.</text:p>
      <text:p text:style-name="P1">Cravero, A., Sepulveda, S., 2015. Using GORE in Data Warehouse: A Systematic Mapping Study. IEEE Latin America Transactions 13, 1654–1660.</text:p>
      <text:p text:style-name="P1">Cravero, A., Sepúlveda, S., 2014. Multidimensional Design Paradigms for Data Warehouses: A Systematic Mapping Study. Journal of Software Engineering and Applications 07, 53–61. doi:10.4236/jsea.2014.71006</text:p>
      <text:p text:style-name="P1">da Mota Silveira Neto, P.A., Carmo Machado, I. do, McGregor, J.D., de Almeida, E.S., de Lemos <text:soft-page-break/>Meira, S.R., 2011. A systematic mapping study of software product lines testing. Information and Software Technology 53, 407–423. doi:10.1016/j.infsof.2010.12.003</text:p>
      <text:p text:style-name="P1">da Silva, C.M.R., da Silva, J.L.C., Rodrigues, R.B., Nascimento, L.M. do, Garcia, V.C., 2013. Systematic mapping study on security threats in cloud computing. CoRR - Computing Research Repository.</text:p>
      <text:p text:style-name="P1">da Silva, F.A.P., Neto, P.A. da M.S., Garcia, V.C., Assad, R.E., Trinta, F.A.M., 2012. Accounting models for cloud computing: A systematic mapping study, in: Proceedings of the International Conference on Grid Computing and Applications (GCA). Presented at the The 2012 International Conference on Grid Computing and Applications (GCA ’12), The Steering Committee of The World Congress in Computer Science, Computer Engineering and Applied Computing (WorldComp), Las Vegas, NV, USA, p. 1.</text:p>
      <text:p text:style-name="P1">da Silva, F.Q.B., Prikladnicki, R., França, A.C.C., Monteiro, C.V.F., Costa, C., Rocha, R., 2012a. An evidence-based model of distributed software development project management: results from a systematic mapping study: DISTRIBUTED SOFTWARE DEVELOPMENT PROJECT MANAGEMENT. Journal of Software: Evolution and Process 24, 625–642. doi:10.1002/smr.563</text:p>
      <text:p text:style-name="P1">da Silva, F.Q.B., Suassuna, M., França, A.C.C., Grubb, A.M., Gouveia, T.B., Monteiro, C.V.F., dos Santos, I.E., 2012b. Replication of empirical studies in software engineering research: a systematic mapping study. Empirical Software Engineering 19, 501–557. doi:10.1007/s10664-012-9227-7</text:p>
      <text:p text:style-name="P1">da Silva, I.F., da Mota Silveira Neto, P.A., O’Leary, P., de Almeida, E.S., de Lemos Meira, S.R., 2011. Agile software product lines: a systematic mapping study. Software: Practice and Experience 41, 899–920. doi:10.1002/spe.1078</text:p>
      <text:p text:style-name="P1">da Silva Neto, M.G., Lins, W.C.B., Mariz, E.B.P., 2016. Services for Legacy Software Rejuvenation: A Systematic Mapping Study, in: ICSEA 2016 : The Eleventh International Conference on Software Engineering Advances. Presented at the ICSEA 2016 : The Eleventh International Conference on Software Engineering Advances, Rome, Italy, pp. 184–190.</text:p>
      <text:p text:style-name="P1">Dana S. Kusumo, Liming Zhu, Mark Staples, He Zhang, 2011. A Systematic Mapping Study on Off-The-Shelf-based Software Acquisition, in: ACIS 2011 Proceedings. Presented at the 22nd Australasian Conference on Information Systems, AIS, Sydney, Australia.</text:p>
      <text:p text:style-name="P1">Dasanayake, S., Markkula, J., Oivo, M., 2014. Concerns in software development: a systematic mapping study, in: Proceedings of the 18th International Conference on Evaluation and Assessment in Software Engineering. Presented at the 18th International Conference on Evaluation and Assessment in Software Engineering, ACM Press, London, UK, pp. 1–4. doi:10.1145/2601248.2601290</text:p>
      <text:p text:style-name="P1">Daud, N.M.N., Kadir, W.W., 2012. Systematic mapping study of quality attributes measurement in service oriented architecture, in: 8th International Conference on Information Science and Digital Content Technology (ICIDT). Presented at the 8th International Conference on Information Science and Digital Content Technology (ICIDT), IEEE, Jeju, South Korea, pp. 626–631.</text:p>
      <text:p text:style-name="P1">de Araujo, A.L.S.O., Andrade, W.L., Guerrero, D.D.S., 2016. A systematic mapping study on assessing computational thinking abilities, in: Frontiers in Education Conference (FIE), 2016 IEEE. Presented at the IEEE Frontiers in Education Conference (FIE), IEEE, Erie, PA, USA, pp. 1–9.</text:p>
      <text:p text:style-name="P1">de F. Farias, M.A., Novais, R., Júnior, M.C., da Silva Carvalho, L.P., Mendonça, M., Spínola, R.O., 2016. A systematic mapping study on mining software repositories, in: 31st Annual ACM Symposium on Applied Computing (SAC ’16). Presented at the 31st Annual ACM Symposium on Applied Computing (SAC ’16), ACM Press, Pisa, Italy, pp. 1472–1479. doi:10.1145/2851613.2851786</text:p>
      <text:p text:style-name="P1">de L. Lima, P.A., da C. C. Franco Fraga, G., dos Anjos, E.G., da Silva, D.R.D., 2015. Systematic Mapping Studies in Modularity in IT Courses, in: Computational Science and Its <text:soft-page-break/>Applications -- ICCSA 2015. Presented at the Computational Science and Its Applications -- ICCSA 2015, Springer International Publishing, Banff, AB, Canada, pp. 132–146. doi:10.1007/978-3-319-21413-9_10</text:p>
      <text:p text:style-name="P1">de Magalhães, C.V.C., da Silva, F.Q.B., Santos, R.E.S., Suassuna, M., 2015. Investigations about replication of empirical studies in software engineering: A systematic mapping study. Information and Software Technology 64, 76–101. doi:10.1016/j.infsof.2015.02.001</text:p>
      <text:p text:style-name="P1">de Mendonca, V.R.L., Rodrigues, C.L., de MN Soares, F.A.A., Vincenzi, A.M.R., 2013. Static analysis techniques and tools: A systematic mapping study, in: ICSEA 2013, The Eighth International Conference on Software Engineering Advances. Presented at the ICSEA 2013, The Eighth International Conference on Software Engineering Advances, Venice, Italy, pp. 72–78.</text:p>
      <text:p text:style-name="P1">Dicheva, D., Dichev, C., Agre, G., Angelova, G., 2015. Gamification in education: a systematic mapping study. Journal of Educational Technology &amp; Society 18, 75.</text:p>
      <text:p text:style-name="P1">do Nascimento, L.M., Viana, D.L., Neto, P.A.S., Martins, D.A., Garcia, V.C., Meira, S.R., 2012. A systematic mapping study on domain-specific languages, in: Proceedings of the 7th International Conference on Software Engineering Advances (ICSEA’12). Presented at the The Seventh International Conference on Software Engineering Advances, Lisbon, Portugal, pp. 179–187.</text:p>
      <text:p text:style-name="P1">Du Mont, J., Macdonald, S., Kosa, D., Elliot, S., Spencer, C., Yaffe, M., 2015. Development of a comprehensive hospital-based elder abuse intervention: an initial systematic scoping review. PloS one 10, 1–21.</text:p>
      <text:p text:style-name="P1">Durelli, V.H., Felizardo, K.R., Delamaro, M.E., 2010. Systematic mapping study on high-level language virtual machines, in: Virtual Machines and Intermediate Languages. Presented at the Virtual Machines and Intermediate Languages, ACM, Reno, NV, USA, pp. 1–6.</text:p>
      <text:p text:style-name="P1">Dusse, F., Júnior, P.S., Alves, A.T., Novais, R., Vieira, V., Mendonça, M., 2016. Information visualization for emergency management: A systematic mapping study. Expert Systems with Applications 45, 424–437. doi:10.1016/j.eswa.2015.10.007</text:p>
      <text:p text:style-name="P1">Elberzhager, F., Münch, J., Nha, V.T.N., 2012a. A systematic mapping study on the combination of static and dynamic quality assurance techniques. Information and Software Technology 54, 1–15. doi:10.1016/j.infsof.2011.06.003</text:p>
      <text:p text:style-name="P1">Elberzhager, F., Rosbach, A., Bauer, T., 2013. Analysis and testing of matlab simulink models: a systematic mapping study, in: Proceedings of the 2013 International Workshop on Joining AcadeMiA and Industry Contributions to Testing Automation. Presented at the International Workshop on Joining AcadeMiA and Industry Contributions to testing Automation, ACM Press, Lugano, Switzerland, p. 29. doi:10.1145/2489280.2489285</text:p>
      <text:p text:style-name="P1">Elberzhager, F., Rosbach, A., Münch, J., Eschbach, R., 2012b. Reducing test effort: A systematic mapping study on existing approaches. Information and Software Technology 54, 1092–1106. doi:10.1016/j.infsof.2012.04.007</text:p>
      <text:p text:style-name="P1">Eleuterio, J.D.A.S., Gaia, F.N., Bondavalli, A., Lollini, P., Rodrigues, G.N., Rubira, C.M.F., 2016. On the Dependability for Dynamic Software Product Lines: A Comparative Systematic Mapping Study, in: 42th Euromicro Conference on Software Engineering and Advanced Applications (SEAA). Presented at the 42th Euromicro Conference on Software Engineering and Advanced Applications (SEAA), IEEE, Limassol, Cyprus, pp. 323–330. doi:10.1109/SEAA.2016.40</text:p>
      <text:p text:style-name="P1">Elwy, A.R., Groessl, E.J., Eisen, S.V., Riley, K.E., Maiya, M., Lee, J.P., Sarkin, A., Park, C.L., 2014a. A Systematic Scoping Review of Yoga Intervention Components and Study Quality. American Journal of Preventive Medicine 47, 220–232. doi:10.1016/j.amepre.2014.03.012</text:p>
      <text:p text:style-name="P1">Elwy, A.R., Johnston, J.M., Bormann, J.E., Hull, A., Taylor, S.L., 2014b. A systematic scoping review of complementary and alternative medicine mind and body practices to improve the health of veterans and military personnel. Medical care 12, S70–S82.</text:p>
      <text:p text:style-name="P1">Engström, E., Runeson, P., 2011. Software product line testing – A systematic mapping study. Information and Software Technology 53, 2–13. doi:10.1016/j.infsof.2010.05.011</text:p>
      <text:p text:style-name="P1"><text:soft-page-break/>Enríquez, J.G., Domínguez-Mayo, F.J., Escalona, M.J., Ross, M., Staples, G., 2017. Entity reconciliation in big data sources: A systematic mapping study. Expert Systems with Applications 80, 14–27. doi:10.1016/j.eswa.2017.03.010</text:p>
      <text:p text:style-name="P1">Ensaldo-Carrasco, E., Suarez-Ortegon, M., Carson-Stevens, A., Cresswell, K., Bedi, R., Sheikh, A., 2016. Patient Safety Incidents and Adverse Events in Ambulatory Dental Care: A Systematic Scoping Review. J Patient Saf.</text:p>
      <text:p text:style-name="P1">Espinel, P., Espinosa, E., Urbieta, M., 2016. Software configuration management for software product line paradigm: A systematic mapping study, in: International Conference on Software Process Improvement (CIMPS). Presented at the International Conference on Software Process Improvement (CIMPS), IEEE, Aguascalientes, Mexico, pp. 1–8.</text:p>
      <text:p text:style-name="P1">Farhoodi, R., Garousi, V., Pfahl, D., Sillito, J., 2013. Development Of Scientific Software: A Systematic Mapping, A Bibliometrics Study, And A Paper Repository. International Journal of Software Engineering and Knowledge Engineering 23, 463–506. doi:10.1142/S0218194013500137</text:p>
      <text:p text:style-name="P1">Febrero, F., Calero, C., Moraga, M.Á., 2014. A Systematic Mapping Study of Software Reliability Modeling. Information and Software Technology 56, 839–849. doi:10.1016/j.infsof.2014.03.006</text:p>
      <text:p text:style-name="P1">Fernandez, A., Black, J., Jones, M., Wilson, L., Salvador-Carulla, L., Astell-Burt, T., Black, D., 2015. Flooding and Mental Health: A Systematic Mapping Review. PLOS ONE 10, 1–20. doi:10.1371/journal.pone.0119929</text:p>
      <text:p text:style-name="P1">Fernandez, A., Insfran, E., Abrahão, S., 2011. Usability evaluation methods for the web: A systematic mapping study. Information and Software Technology 53, 789–817. doi:10.1016/j.infsof.2011.02.007</text:p>
      <text:p text:style-name="P1">Fernández-Diego, M., González-Ladrón-de-Guevara, F., 2014. Potential and limitations of the ISBSG dataset in enhancing software engineering research: A mapping review. Information and Software Technology 56, 527–544. doi:10.1016/j.infsof.2014.01.003</text:p>
      <text:p text:style-name="P1">Fernández-Sáez, A.M., Genero, M., Chaudron, M.R.V., 2013. Empirical studies concerning the maintenance of UML diagrams and their use in the maintenance of code: A systematic mapping study. Information and Software Technology 55, 1119–1142. doi:10.1016/j.infsof.2012.12.006</text:p>
      <text:p text:style-name="P1">Fernández-Sánchez, C., Garbajosa, J., Yagüe, A., Perez, J., 2017. Identification and analysis of the elements required to manage technical debt by means of a systematic mapping study. Journal of Systems and Software 124, 22–38. doi:10.1016/j.jss.2016.10.018</text:p>
      <text:p text:style-name="P1">Filho, P.C., Brasilino, C., Duarte, A., 2013. Ten Years of Research on Fault Management in Grid Computing: A Systematic Mapping Study, in: 14th International Conference on Parallel and Distributed Computing, Applications and Technologies (PDCAT’13). Presented at the 14th International Conference on Parallel and Distributed Computing, Applications and Technologies (PDCAT’13), IEEE, Taipei, Taiwan, pp. 338–343. doi:10.1109/PDCAT.2013.60</text:p>
      <text:p text:style-name="P1">Fisher, J.D., Freeman, K., Clarke, A., Spurgeon, P., Smyth, M., Perkins, G.D., Sujan, M.-A., Cooke, M.W., 2015. Patient safety in ambulance services: a scoping review. Health Services and Delivery Research 3, 1–250. doi:10.3310/hsdr03210</text:p>
      <text:p text:style-name="P1">Flemstrom, D., Sundmark, D., Afzal, W., 2015. Vertical Test Reuse for Embedded Systems: A Systematic Mapping Study, in: Software Engineering and Advanced Applications (SEAA), 2015 41st Euromicro Conference On. Presented at the 41st Euromicro Conference on Software Engineering and Advanced Applications (SEAA), IEEE, Funchal, Portugal, pp. 317–324. doi:10.1109/SEAA.2015.46</text:p>
      <text:p text:style-name="P1">Fontao, A. de L., Santos, R.P. dos, Dias-Neto, A.C., 2015. Mobile Software Ecosystem (MSECO): A Systematic Mapping Study, in: 39th Annual International Computers, Software &amp; Applications Conference. Presented at the 39th Annual International Computers, Software &amp; Applications Conference, IEEE, Taichung, Taiwan, pp. 653–658. doi:10.1109/COMPSAC.2015.121</text:p>
      <text:p text:style-name="P1"><text:soft-page-break/>Fotrousi, F., Fricker, S.A., Fiedler, M., Le-Gall, F., 2014. KPIs for Software Ecosystems: A Systematic Mapping Study, in: Lassenius, C., Smolander, K. (Eds.), International Conference of Software Business (ICSOB). Presented at the International Conference of Software Business (ICSOB), Springer International Publishing, Paphos, Cyprus, pp. 194–211. doi:10.1007/978-3-319-08738-2_14</text:p>
      <text:p text:style-name="P1">Franco, P.V., Espinoza, A., Maceda, H.C., 2014. Software Development Process for Teams with Low Expertise, High-Rotation and No-Architect: A Systematic Mapping Study, in: Encuentro Nacional de Ciencias de La Computación. Presented at the Encuentro Nacional de Ciencias de la Computación, Oaxaca, Mexico.</text:p>
      <text:p text:style-name="P1">Gabriel, A., Monticolo, D., Camargo, M., Bourgault, M., 2016. Creativity support systems: A systematic mapping study. Thinking Skills and Creativity 21, 109–122. doi:10.1016/j.tsc.2016.05.009</text:p>
      <text:p text:style-name="P1">Gagliardi, A.R., Soong, D., Gallinger, S., 2016. Identifying Factors Influencing Pancreatic Cancer Management to Inform Quality Improvement Efforts and Future Research: A Scoping Systematic Review. Pancreas 45, 161–166.</text:p>
      <text:p text:style-name="P1">Gagliardi, A.R., Webster, F., Perrier, L., Bell, M., Straus, S., 2014. Exploring mentorship as a strategy to build capacity for knowledge translation research and practice: a scoping systematic review. Implementation Science 9, 122.</text:p>
      <text:p text:style-name="P1">Galeano, I., Casariego, J., Merln, M., Gonzalez, M., 2016. Mobile application development approaches: A systematic mapping study, in: 2016 35th International Conference of the Chilean Computer Science Society (SCCC). Presented at the 2016 35th International Conference of the Chilean Computer Science Society (SCCC), Valparaíso, Chile, pp. 1–12. doi:10.1109/SCCC.2016.7836006</text:p>
      <text:p text:style-name="P1">Garousi, V., Mesbah, A., Betin-Can, A., Mirshokraie, S., 2013. A systematic mapping study of web application testing. Information and Software Technology 55, 1374–1396. doi:10.1016/j.infsof.2013.02.006</text:p>
      <text:p text:style-name="P1">Ghosh, D., Krishnan, A., Gibson, B., Brown, S.-E., Latkin, C.A., Altice, F.L., 2017. Social Network Strategies to Address HIV Prevention and Treatment Continuum of Care Among At-risk and HIV-infected Substance Users: A Systematic Scoping Review. AIDS and Behavior 21, 1183–1207. doi:10.1007/s10461-016-1413-y</text:p>
      <text:p text:style-name="P1">Giuffrida, R., Dittrich, Y., 2013. Empirical studies on the use of social software in global software development – A systematic mapping study. Information and Software Technology 55, 1143–1164. doi:10.1016/j.infsof.2013.01.004</text:p>
      <text:p text:style-name="P1">Gonçales, L., Farias, K., Scholl, M., Oliveira, T.C., Veronez, M., 2015. Model Comparison: a Systematic Mapping Study., in: Conference: Software Engineering and Knowledge Engineering (SEKE 2015). Presented at the Conference: Software Engineering and Knowledge Engineering (SEKE 2015), Pittsburgh, PA, USA, pp. 546–551.</text:p>
      <text:p text:style-name="P1">Gonçales, L.J., Farias, K., Scholl, M., Roberto Veronez, M., de Oliveira, T.C., 2015. Comparison of Design Models: A Systematic Mapping Study. International Journal of Software Engineering and Knowledge Engineering 25, 1765–1769. doi:10.1142/S021819401571014X</text:p>
      <text:p text:style-name="P1">González, J.E., Juristo, N., Vegas, S., 2014. A Systematic Mapping Study on Testing Technique Experiments: Has the Situation Changed Since 2000?, in: Proceedings of the 8th ACM/IEEE International Symposium on Empirical Software Engineering and Measurement, ESEM ’14. Presented at the 8th ACM/IEEE International Symposium on Empirical Software Engineering and Measurement, ACM, New York, NY, USA, p. 3:1–3:4. doi:10.1145/2652524.2652569</text:p>
      <text:p text:style-name="P1">González-Ladrón-de-Guevara, F., Fernández-Diego, M., 2014. ISBSG variables most frequently used for software effort estimation: a mapping review, in: Proceedings of the 8th ACM/IEEE International Symposium on Empirical Software Engineering and Measurement. Presented at the 8th ACM/IEEE International Symposium on Empirical Software Engineering and Measurement, ACM Press, Torino, Italy, pp. 1–4. doi:10.1145/2652524.2652550</text:p>
      <text:p text:style-name="P1">González-Ladrón-de-Guevara, F., Fernández-Diego, M., Lokan, C., 2016. The usage of ISBSG data <text:soft-page-break/>fields in software effort estimation: A systematic mapping study. Journal of Systems and Software 113, 188–215. doi:10.1016/j.jss.2015.11.040</text:p>
      <text:p text:style-name="P1">Gordon, A.L., Logan, P.A., Jones, R.G., Forrester-Paton, C., Mamo, J.P., Gladman, J.R., 2012. A systematic mapping review of Randomized Controlled Trials (RCTs) in care homes. BMC geriatrics 12, 31.</text:p>
      <text:p text:style-name="P1">Graham, H.R., Minhas, R.S., Paxton, G., 2016. Learning problems in children of refugee background: a systematic review. Pediatrics 137, e20153994.</text:p>
      <text:p text:style-name="P1">Griffiths, P., Bennett, J., Smith, E., 2009. The size, extent and nature of the learning disability nursing research base: A systematic scoping review. International Journal of Nursing Studies 46, 490–507. doi:10.1016/j.ijnurstu.2008.05.009</text:p>
      <text:p text:style-name="P1">Griffiths, P., Richardson, A., Blackwell, R., 2012. Outcomes sensitive to nursing service quality in ambulatory cancer chemotherapy: Systematic scoping review. European Journal of Oncology Nursing 16, 238–246. doi:10.1016/j.ejon.2011.06.004</text:p>
      <text:p text:style-name="P1">Hackney, L., Szczepura, A., Moody, L., Whiteman, B., 2017. Review of the evidence on the use of arbitration or consensus within breast screening: A systematic scoping review. Radiography 23, 171–176. doi:10.1016/j.radi.2017.01.002</text:p>
      <text:p text:style-name="P1">Haghighatkhah, A., Banijamali, A., Pakanen, O.-P., Oivo, M., Kuvaja, P., 2017. Automotive software engineering: A systematic mapping study. Journal of Systems and Software 128, 25–55. doi:10.1016/j.jss.2017.03.005</text:p>
      <text:p text:style-name="P1">Hangaard, S., Helle, T., Nielsen, C., Hejlesen, O.K., 2017. Causes of misdiagnosis of chronic obstructive pulmonary disease: A systematic scoping review. Respiratory Medicine 129, 63–84. doi:10.1016/j.rmed.2017.05.015</text:p>
      <text:p text:style-name="P1">Hardwick, R., Anderson, R., Cooper, C., 2015. How do third sector organisations use research and other knowledge? A systematic scoping review. Implementation Science 10. doi:10.1186/s13012-015-0265-6</text:p>
      <text:p text:style-name="P1">Harris, J.E., Hebert, A., 2015. Utilization of motor imagery in upper limb rehabilitation: a systematic scoping review. Clinical rehabilitation 29, 1092–1107.</text:p>
      <text:p text:style-name="P1">Harrison, M.B., Keeping-Burke, L., Godfrey, C.M., Ross-White, A., McVeety, J., Donaldson, V., Blais, R., Doran, D.M., 2013. Safety in home care: a mapping review of the international literature: International Journal of Evidence-Based Healthcare 11, 148–160. doi:10.1111/1744-1609.12027</text:p>
      <text:p text:style-name="P1">Hassan, M.M., Afzal, W., Lindström, B., Shah, S.M.A., Andler, S.F., Blom, M., 2016. Testability and software performance: a systematic mapping study, in: Proceedings of the 31st Annual ACM Symposium on Applied Computing. Presented at the 31st Annual ACM Symposium on Applied Computing, ACM Press, Pisa, Italy, pp. 1566–1569. doi:10.1145/2851613.2851978</text:p>
      <text:p text:style-name="P1">Hempel, S., Chambers, D., Bagnall, A.-M., Forbes, C., 2008. Risk factors for chronic fatigue syndrome/myalgic encephalomyelitis: a systematic scoping review of multiple predictor studies. Psychological Medicine 38. doi:10.1017/S0033291707001602</text:p>
      <text:p text:style-name="P1">Hempel, S., Norman, G., Golder, S., Aguiar-Ibáñez, R., Eastwood, A., 2008. Psychosocial interventions for non-professional carers of people with Parkinson’s disease: a systematic scoping review. Journal of Advanced Nursing 64, 214–228. doi:10.1111/j.1365-2648.2008.04806.x</text:p>
      <text:p text:style-name="P1">Heredia, A., Colomo-Palacios, R., de Amescua, A., 2015a. Software Business Models from a Distribution Perspective: A Systematic Mapping Study. Procedia Computer Science 64, 395–402. doi:10.1016/j.procs.2015.08.516</text:p>
      <text:p text:style-name="P1">Heredia, A., Palacios, R.C., de Amescua Seco, A., 2015b. A Systematic Mapping Study on Software Process Education., in: Proceedings of the International Workshop on Software Process Education, Training and Professionalism. Presented at the International Workshop on Software Process Education, Training and Professionalism, Gothenburg, Sweden, pp. 7–17.</text:p>
      <text:p text:style-name="P1">Holl, K., Elberzhager, F., 2016. Quality assurance of mobile applications: a systematic mapping study, in: Proceedings of the 15th International Conference on Mobile and Ubiquitous <text:soft-page-break/>Multimedia Pages 101-113. Presented at the 15th International Conference on Mobile and Ubiquitous Multimedia, ACM Press, Rovaniemi, Finland, pp. 101–113. doi:10.1145/3012709.3012718</text:p>
      <text:p text:style-name="P1">Hooper, B., King, R., Wood, W., Bilics, A., Gupta, J., 2013. An International Systematic Mapping Review of Educational Approaches and Teaching Methods in Occupational Therapy. British Journal of Occupational Therapy 76, 9–22. doi:10.4276/030802213X13576469254612</text:p>
      <text:p text:style-name="P1">Hosseini, M., Shahri, A., Phalp, K., Taylor, J., Ali, R., 2015. Crowdsourcing: A taxonomy and systematic mapping study. Computer Science Review 17, 43–69. doi:10.1016/j.cosrev.2015.05.001</text:p>
      <text:p text:style-name="P1">Hudnut-Beumler, J., Po’e, E., Barkin, S., 2016. The Use of Social Media for Health Promotion in Hispanic Populations: A Scoping Systematic Review. JMIR Public Health and Surveillance 2, e32. doi:10.2196/publichealth.5579</text:p>
      <text:p text:style-name="P1">Hvass, A.M.F., Wejse, C., 2017. Systematic health screening of refugees after resettlement in recipient countries: a scoping review. Annals of Human Biology 44, 475–483. doi:10.1080/03014460.2017.1330897</text:p>
      <text:p text:style-name="P1">Ibrahim, S.N.K.A., Harun, J., 2015. Systematic mapping studies on argumentative knowledge construction analysis frameworks towards improving students’ higher order thinking skills, in: 2015 IEEE Conference on E-Learning, e-Management and e-Services (IC3e). Presented at the 2015 IEEE Conference on e-Learning, e-Management and e-Services (IC3e), IEEE, Melaka, Malaysia, pp. 86–91.</text:p>
      <text:p text:style-name="P1">Ichrak, T., Nawal, S., Mustapha, A., 2014. Systematic mapping study on the congestion control problem in TCP/IP. Contemporary Engineering Sciences 7, 1509–1515. doi:10.12988/ces.2014.49181</text:p>
      <text:p text:style-name="P1">Idri, A., Abnane, I., Abran, A., 2015. Systematic mapping study of missing values techniques in software engineering data, in: 16th IEEE/ACIS International Conference on Software Engineering, Artificial Intelligence, Networking and Parallel/Distributed Computing (SNPD). Presented at the 16th IEEE/ACIS International Conference on Software Engineering, Artificial Intelligence, Networking and Parallel/Distributed Computing (SNPD), IEEE, Takamatsu, Japan, pp. 1–8.</text:p>
      <text:p text:style-name="P1">Idri, A., Hosni, M., Abran, A., 2016. Systematic Mapping Study of Ensemble Effort Estimation:, in: Proceedings of the 11th International Conference on Evaluation of Novel Software Approaches to Software Engineering - Volume 1: ENASE. Presented at the 11th International Conference on Evaluation of Novel Software Approaches to Software Engineering, SCITEPRESS - Science and and Technology Publications, Rome, Italy, pp. 132–139. doi:10.5220/0005822701320139</text:p>
      <text:p text:style-name="P1">Igelström, H., Berntsen, S., Demmelmaier, I., Johansson, B., Nordin, K., 2016. Exercise during and after curative oncological treatment – a mapping review. Physical Therapy Reviews 1–13. doi:10.1080/10833196.2016.1262109</text:p>
      <text:p text:style-name="P1">Ingibergsson, J.T.M., Schultz, U.P., Kuhrmann, M., 2015. On the Use of Safety Certification Practices in Autonomous Field Robot Software Development: A Systematic Mapping Study, in: Proceedings of the 16th International Conference on Product-Focused Software Process Improvement. Presented at the 16th International Conference on Product-Focused Software Process Improvement, Springer International Publishing, Bolzano, Italy, pp. 335–352. doi:10.1007/978-3-319-26844-6_25</text:p>
      <text:p text:style-name="P1">Ivančević, V., Luković, I., 2015. A Systematic Mapping Study on the Usage of Software Tools for Graphs within the EDM Community, in: Workshops Proceedings of EDM 2015. Presented at the 8th International Conference on Educational Data Mining, EDM 2015 (EDM 2015), Madrid, Spain.</text:p>
      <text:p text:style-name="P1">Jabbari, R., bin Ali, N., Petersen, K., Tanveer, B., 2016. What is DevOps?: A Systematic Mapping Study on Definitions and Practices, in: Proceedings of the Scientific Workshop Proceedings of XP2016. Presented at the XP 2016, ACM Press, Edinburgh, Scotland, UK, pp. 1–11. doi:10.1145/2962695.2962707</text:p>
      <text:p text:style-name="P1"><text:soft-page-break/>Janssens, A.I.W.A., Ruytings, M., Al-Chalabi, A., Chio, A., Hardiman, O., Mcdermott, C.J., Meyer, T., Mora, G., Van Damme, P., Van Den Berg, L.H., Vanhaecht, K., Winkler, A.S., Sermeus, W., FOR THE ALS-CARE Consortium., 2016. A mapping review of international guidance on the management and care of amyotrophic lateral sclerosis (ALS). Amyotrophic Lateral Sclerosis and Frontotemporal Degeneration 17, 325–336. doi:10.3109/21678421.2016.1167911</text:p>
      <text:p text:style-name="P1">Jones, C., Taylor, J., MacKay, K., Soliman, F., Clayton, E., Gadda, A.M., Anderson, A., Jones, D., 2017. The Landscape of UK Child Protection Research 2010 to 2014: A Mapping Review of Substantive Topics, Maltreatment Types and Research Designs: The Landscape of UK Child Protection Research 2010 to 2014. Child Abuse Review 26, 8–18. doi:10.1002/car.2429</text:p>
      <text:p text:style-name="P1">Jongen, C.S., McCalman, J., Bainbridge, R.G., 2017. The Implementation and Evaluation of Health Promotion Services and Programs to Improve Cultural Competency: A Systematic Scoping Review. Frontiers in Public Health 5. doi:10.3389/fpubh.2017.00024</text:p>
      <text:p text:style-name="P1">Kähkönen, T., Smolander, K., 2013. ERP Integration-A Systematic Mapping Study, in: Proceedings of the 15th International Conference on Enterprise Information Systems. Presented at the 15th International Conference on Enterprise Information Systems, Angers, France, pp. 23–35.</text:p>
      <text:p text:style-name="P1">Katzenellenbogen, J.M., Woods, J.A., Teng, T.-H.K., Thompson, S.C., 2015. Atrial fibrillation in the Indigenous populations of Australia, Canada, New Zealand, and the United States: a systematic scoping review. BMC Cardiovascular Disorders 15. doi:10.1186/s12872-015-0081-6</text:p>
      <text:p text:style-name="P1">Khan, M.J., 2014. Applications of case-based reasoning in Software Engineering: a systematic mapping study. IET Software 8, 258–268. doi:10.1049/iet-sen.2013.0127</text:p>
      <text:p text:style-name="P1">Khongboon, P., Pongpanich, S., Tangcharoensatien, V., 2017. Well-Being Of The Elderly In Thailand: A Scoping Systematic Review. Malaysian Journal of Public Health Medicine 17, 94–110.</text:p>
      <text:p text:style-name="P1">King, K., Meader, N., Wright, K., Graham, H., Power, C., Petticrew, M., White, M., Sowden, A.J., 2015. Characteristics of Interventions Targeting Multiple Lifestyle Risk Behaviours in Adult Populations: A Systematic Scoping Review. PLOS ONE 10, e0117015. doi:10.1371/journal.pone.0117015</text:p>
      <text:p text:style-name="P1">Kneale, D., Rojas-García, A., Raine, R., Thomas, J., 2017. The use of evidence in English local public health decision-making: a systematic scoping review. Implementation Science 12, 53. doi:10.1186/s13012-017-0577-9</text:p>
      <text:p text:style-name="P1">Knutas, A., Ikonen, J., Porras, J., 2015. Computer-Supported Collaborative Learning In Software Engineering Education: A Systematic Mapping Study. Journal on Information Technologies &amp; Security 7, 45–73.</text:p>
      <text:p text:style-name="P1">Kosar, T., Bohra, S., Mernik, M., 2016. Domain-Specific Languages: A Systematic Mapping Study. Information and Software Technology 71, 77–91. doi:10.1016/j.infsof.2015.11.001</text:p>
      <text:p text:style-name="P1">Koutbi, S.E., Idri, A., Abran, A., 2016. Systematic Mapping Study of Dealing with Error in Software Development Effort Estimation, in: 42th Euromicro Conference on Software Engineering and Advanced Applications (SEAA). Presented at the 42th Euromicro Conference on Software Engineering and Advanced Applications (SEAA), IEEE, Limassol, Cyprus, pp. 140–147. doi:10.1109/SEAA.2016.39</text:p>
      <text:p text:style-name="P1">Kratzke, N., Quint, P.-C., 2017. Understanding cloud-native applications after 10 years of cloud computing - A systematic mapping study. Journal of Systems and Software 126, 1–16. doi:10.1016/j.jss.2017.01.001</text:p>
      <text:p text:style-name="P1">Kuhrmann, M., Diebold, P., Münch, J., 2016. Software process improvement: a systematic mapping study on the state of the art. PeerJ Computer Science 2, e62. doi:10.7717/peerj-cs.62</text:p>
      <text:p text:style-name="P1">Kusumo, D.S., Staples, M., Zhu, L., Zhang, H., Jeffery, R., 2012. Risks of off-the-shelf-based software acquisition and development: A systematic mapping study and a survey, in: 16th International Conference on Evaluation &amp; Assessment in Software Engineering (EASE 2012). Presented at the 16th International Conference on Evaluation &amp; Assessment in <text:soft-page-break/>Software Engineering (EASE 2012), IET, Ciudad Real, Spain.</text:p>
      <text:p text:style-name="P1">Laakso, M., Nyman, L., 2016. Exploring the Relationship between Research and BIM Standardization: A Systematic Mapping of Early Studies on the IFC Standard (1997–2007). Buildings 6, 1–23. doi:10.3390/buildings6010007</text:p>
      <text:p text:style-name="P1">Laguna, M.A., Crespo, Y., 2013. A systematic mapping study on software product line evolution: From legacy system reengineering to product line refactoring. Science of Computer Programming 78, 1010–1034. doi:10.1016/j.scico.2012.05.003</text:p>
      <text:p text:style-name="P1">Leal, F., Musicante, M.A., 2015. Using SLA to guide database transition to NoSQL on the cloud: A systematic mapping study, in: Computer Systems and Applications (AICCSA), 2015 IEEE/ACS 12th International Conference Of. Presented at the 12th International Conference of Computer Systems and Applications (AICCSA), IEEE, Marrakech, Morocco, pp. 1–8.</text:p>
      <text:p text:style-name="P1">Learmonth, Y.C., Motl, R.W., 2018. Important considerations for feasibility studies in physical activity research involving persons with multiple sclerosis: a scoping systematic review and case study. Pilot and Feasibility Studies 4, 11–11. doi:10.1186/s40814-017-0145-8</text:p>
      <text:p text:style-name="P1">Lemos, J., Alves, C., Duboc, L., Rodrigues, G.N., 2012. A systematic mapping study on creativity in requirements engineering, in: Proceedings of the 27th Annual ACM Symposium on Applied Computing. Presented at the 27th Annual ACM Symposium on Applied Computing, ACM, Trento, Italy, pp. 1083–1088.</text:p>
      <text:p text:style-name="P1">Lenarduzzi, V., Taibi, D., 2016. MVP Explained: A Systematic Mapping Study on the Definitions of Minimal Viable Product, in: 42th Euromicro Conference on Software Engineering and Advanced Applications (SEAA). Presented at the 42th Euromicro Conference on Software Engineering and Advanced Applications (SEAA), IEEE, Limassol, Cyprus, pp. 112–119. doi:10.1109/SEAA.2016.56</text:p>
      <text:p text:style-name="P1">Li, Z., Avgeriou, P., Liang, P., 2015. A systematic mapping study on technical debt and its management. Journal of Systems and Software 101, 193–220. doi:10.1016/j.jss.2014.12.027</text:p>
      <text:p text:style-name="P1">Li, Z., Liang, P., Avgeriou, P., 2013. Application of knowledge-based approaches in software architecture: A systematic mapping study. Information and Software Technology 55, 777–794. doi:10.1016/j.infsof.2012.11.005</text:p>
      <text:p text:style-name="P1">Lichterfeld-Kottner, A., Hahnel, E., Blume-Peytavi, U., Kottner, J., 2017. Systematic mapping review about costs and economic evaluations of skin conditions and diseases in the aged. Journal of Tissue Viability 26, 6–19. doi:10.1016/j.jtv.2016.07.002</text:p>
      <text:p text:style-name="P1">Lima, P., Vilela, J., Gonçalves, E., Pimentel, J., Holanda, A., Castro, J., Alencar, F., Lencastre, M., 2016. Scalability of iStar: a Systematic Mapping Study, in: Iberoamerican Congress of Software Engineering. Presented at the Iberoamerican Congress of Software Engineering, Quito, Ecuador.</text:p>
      <text:p text:style-name="P1">Lin, M., Park, S., Hayden, A., Giustini, D., Trinkaus, M., Pudek, M., Mattman, A., Schneider, M., Chen, L.Y.C., 2017. Clinical utility of soluble interleukin-2 receptor in hemophagocytic syndromes: a systematic scoping review. Annals of Hematology 96, 1241–1251. doi:10.1007/s00277-017-2993-y</text:p>
      <text:p text:style-name="P1">Liu, R.H., 2016. Do Behavioral Interventions Delivered Before Bariatric Surgery Impact Weight Loss in Adults? A Systematic Scoping Review. Bariatric Surgical Practice and Patient Care 11, 39–48. doi:10.1089/bari.2015.0047</text:p>
      <text:p text:style-name="P1">Lopez-Herrejon, R.E., Fischer, S., Ramler, R., Egyed, A., 2015a. A first systematic mapping study on combinatorial interaction testing for software product lines, in: Software Testing, Verification and Validation Workshops (ICSTW), 2015 IEEE Eighth International Conference On. Presented at the Eighth International Conference on Software Testing, Verification and Validation Workshops (ICSTW), IEEE, Graz, Austria, pp. 1–10.</text:p>
      <text:p text:style-name="P1">Lopez-Herrejon, R.E., Illescas, S., Egyed, A., 2016. Visualization for Software Product Lines: A Systematic Mapping Study, in: Software Visualization (VISSOFT), 2016 IEEE Working Conference On. Presented at the IEEE Working Conference on Software Visualization (VISSOFT), IEEE, Raleigh, NC, USA, pp. 26–35. doi:10.1109/VISSOFT.2016.11</text:p>
      <text:p text:style-name="P1">Lopez-Herrejon, R.E., Linsbauer, L., Egyed, A., 2015b. A systematic mapping study of search-<text:soft-page-break/>based software engineering for software product lines. Information and Software Technology 61, 33–51. doi:10.1016/j.infsof.2015.01.008</text:p>
      <text:p text:style-name="P1">Lowe, A., Gee, M., McLean, S., Littlewood, C., Lindsay, C., Everett, S., 2016. Physical activity promotion in physiotherapy practice: a systematic scoping review of a decade of literature. British Journal of Sports Medicine. doi:10.1136/bjsports-2016-096735</text:p>
      <text:p text:style-name="P1">Lukersmith, S., Millington, M., Salvador-Carulla, L., 2016. What is Case Management? A Scoping and Mapping Review. International Journal of Integrated Care 16, 2. doi:10.5334/ijic.2477</text:p>
      <text:p text:style-name="P1">Maden, M., 2016. Consideration of health inequalities in systematic reviews: a mapping review of guidance. Systematic Reviews 5. doi:10.1186/s13643-016-0379-1</text:p>
      <text:p text:style-name="P1">Maglyas, A., Nikula, U., Smolander, K., 2011. What do we know about software product management?-a systematic mapping study, in: Software Product Management (IWSPM), 2011 Fifth International Workshop On. Presented at the Fifth International Workshop on Software Product Management (IWSPM), IEEE, Trento, Italy, pp. 26–35.</text:p>
      <text:p text:style-name="P1">Magües, D.A., Castro, J.W., Acuña, S.T., 2016. Usability in agile development: A systematic mapping study, in: XLII Latin American Computing Conference (CLEI). Presented at the XLII Latin American Computing Conference (CLEI), IEEE, Valparaiso, Chile, pp. 1–8.</text:p>
      <text:p text:style-name="P1">Mahmood, S., Khan, M.J., Anwer, S., 2015. Applications of Security Reference Architectures in Distributed Systems: Initial Findings of Systematic Mapping Study, in: 10th International Conference on Software Engineering Advances (ICSEA 2015). Presented at the 10th International Conference on Software Engineering Advances (ICSEA 2015), IARIA, Barcelona, Spain.</text:p>
      <text:p text:style-name="P1">Malik, B., Zafar, S., others, 2012. A systematic mapping study on software engineering education, in: Proceedings of World Academy of Science, Engineering and Technology. World Academy of Science, Engineering and Technology (WASET), p. 2061.</text:p>
      <text:p text:style-name="P1">Marimuthu, C., Chandrasekaran, K., 2017. Software Engineering Aspects of Green and Sustainable Software: A Systematic Mapping Study, in: ISEC ’17 Proceedings of the 10th Innovations in Software Engineering Conference. Presented at the 10th Innovations in Software Engineering Conference, ACM Press, Jaipur, India, pp. 34–44. doi:10.1145/3021460.3021464</text:p>
      <text:p text:style-name="P1">Marques, M.R., Quispe, A., Ochoa, S.F., 2014. A systematic mapping study on practical approaches to teaching software engineering, in: Frontiers in Education Conference (FIE), 2014 IEEE. Presented at the Frontiers in Education Conference (FIE), IEEE, Madrid, Spain, pp. 1–8.</text:p>
      <text:p text:style-name="P1">Mazher, N., Ashraf, I., 2014. A Systematic Mapping Study on Cloud Computing Security. International Journal of Computer Applications 89, 6–9.</text:p>
      <text:p text:style-name="P1">McCalman, J., Heyeres, M., Campbell, S., Bainbridge, R., Chamberlain, C., Strobel, N., Ruben, A., 2017a. Family-centred interventions by primary healthcare services for Indigenous early childhood wellbeing in Australia, Canada, New Zealand and the United States: a systematic scoping review. BMC Pregnancy and Childbirth 17, 1–14. doi:10.1186/s12884-017-1247-2</text:p>
      <text:p text:style-name="P1">McCalman, J., Jongen, C., Bainbridge, R., 2017b. Organisational systems’ approaches to improving cultural competence in healthcare: a systematic scoping review of the literature. International Journal for Equity in Health 16, 1–19. doi:10.1186/s12939-017-0571-5</text:p>
      <text:p text:style-name="P1">McKellar, K.A., Pitzul, K.B., Yi, J.Y., Cole, D.C., 2014. Evaluating Communities of Practice and Knowledge Networks: A Systematic Scoping Review of Evaluation Frameworks. EcoHealth 11, 383–399. doi:10.1007/s10393-014-0958-3</text:p>
      <text:p text:style-name="P1">Mehmood, A., Jawawi, D.N.A., 2013. Aspect-oriented model-driven code generation: A systematic mapping study. Information and Software Technology 55, 395–411. doi:10.1016/j.infsof.2012.09.003</text:p>
      <text:p text:style-name="P1">Mehmood, A.Z., Iqbal, B.D.M., Ali, C.M., Iqbal, D.Z., Butt, E.N.A., 2014. A Systematic Mapping Study on OCR Techniques. International journal of Computer Science &amp; Network Solutions 2, 65–81.</text:p>
      <text:p text:style-name="P1">Mendonça, D.F., Rodrigues, G.N., Favacho, A., Holanda, M., 2013. A Systematic Mapping Study on Service Oriented Computing in the Context of Quality of Services, in: 2013 VII Brazilian <text:soft-page-break/>Symposium on Software Components, Architectures and Reuse. Presented at the 2013 VII Brazilian Symposium on Software Components, Architectures and Reuse, Brasilia, Brazil, pp. 39–48. doi:10.1109/SBCARS.2013.15</text:p>
      <text:p text:style-name="P1">Merchán, V., 2015. Value-based information technology governance quality assessment: Systematic mapping study, in: Electrical, Electronics Engineering, Information and Communication Technologies (CHILECON), 2015 CHILEAN Conference On. Presented at the 2015 CHILEAN Conference on Electrical, Electronics Engineering, Information and Communication Technologies (CHILECON), IEEE, Santiago, Chile, pp. 693–699.</text:p>
      <text:p text:style-name="P1">Mickan, S., Tilson, J.K., Atherton, H., Roberts, N.W., Heneghan, C., 2013. Evidence of Effectiveness of Health Care Professionals Using Handheld Computers: A Scoping Review of Systematic Reviews. Journal of Medical Internet Research 15. doi:10.2196/jmir.2530</text:p>
      <text:p text:style-name="P1">Miguel Cruz, A., Maria Rios Rincon, A., 2012. Medical device maintenance outsourcing: Have operation management research and management theories forgotten the medical engineering community? A mapping review. European Journal of Operational Research 221, 186–197. doi:10.1016/j.ejor.2012.02.043</text:p>
      <text:p text:style-name="P1">Moghri, J., Mohammad, A., Rashidian, A., Sari, A.A., 2016. Physician dual practice: a descriptive mapping review of literature. Iranian journal of public health 45, 278.</text:p>
      <text:p text:style-name="P1">Mohabbati, B., Asadi, M., Gašević, D., Hatala, M., Müller, H.A., 2013. Combining service-orientation and software product line engineering: A systematic mapping study. Information and Software Technology 55, 1845–1859. doi:10.1016/j.infsof.2013.05.006</text:p>
      <text:p text:style-name="P1">Mohammed, N.M., Niazi, M., Alshayeb, M., Mahmood, S., 2017. Exploring software security approaches in software development lifecycle: A systematic mapping study. Computer Standards &amp; Interfaces 50, 107–115. doi:10.1016/j.csi.2016.10.001</text:p>
      <text:p text:style-name="P1">Mohi-Aldeen, S.M., Deris, S., Mohamad, R., 2014. Systematic Mapping Study in Automatic Test Case Generation. Frontiers in Artificial Intelligence and Applications 703–720.</text:p>
      <text:p text:style-name="P1">Montalvillo, L., Díaz, O., 2016. Requirement-driven evolution in software product lines: A systematic mapping study. Journal of Systems and Software 122, 110–143. doi:10.1016/j.jss.2016.08.053</text:p>
      <text:p text:style-name="P1">Moraes, C., Philippsen, L., Lirani, H., Yamanaka, L., Rosim, D., Filho, E.E., 2014. Systematic Mapping Study in Small Business: The Quest for Contemporary Understanding. Procedia - Social and Behavioral Sciences 143, 916–920. doi:10.1016/j.sbspro.2014.07.527</text:p>
      <text:p text:style-name="P1">Morley, R.F., Norman, G., Golder, S., Griffith, P., 2016. A systematic scoping review of the evidence for consumer involvement in organisations undertaking systematic reviews: focus on Cochrane. Research Involvement and Engagement 2. doi:10.1186/s40900-016-0049-4</text:p>
      <text:p text:style-name="P1">Munir, H., Wnuk, K., Runeson, P., 2016. Open innovation in software engineering: a systematic mapping study. Empirical Software Engineering 21, 684–723. doi:10.1007/s10664-015-9380-x</text:p>
      <text:p text:style-name="P1">Munoz, L., Mazon, J.-N., Trujillo, J., 2011. ETL process modeling conceptual for data warehouses: a systematic mapping study. IEEE Latin America Transactions 9, 358–363.</text:p>
      <text:p text:style-name="P1">Nankervis, H., Thomas, K.S., Delamere, F.M., Barbarot, S., Rogers, N.K., Williams, H.C., 2016. Scoping systematic review of treatments for eczema. Programme Grants for Applied Research 4, 1–480. doi:10.3310/pgfar04070</text:p>
      <text:p text:style-name="P1">Nascimento, A.M., Silveira, D.S. da, 2017. A systematic mapping study on using social media for business process improvement. Computers in Human Behavior 73, 670–675. doi:10.1016/j.chb.2016.10.016</text:p>
      <text:p text:style-name="P1">Nascimento, D.M., Cox, K., Almeida, T., Sampaio, W., Bittencourt, R.A., Souza, R., Chavez, C., 2013. Using Open Source Projects in software engineering education: A systematic mapping study, in: Frontiers in Education Conference, 2013 IEEE. Presented at the Frontiers in Education Conference, IEEE, Oklahoma City, OK, USA, pp. 1837–1843.</text:p>
      <text:p text:style-name="P1">Nelson, M.L.A., McKellar, K.A., Yi, J., Kelloway, L., Munce, S., Cott, C., Hall, R., Fortin, M., Teasell, R., Lyons, R., 2017. Stroke rehabilitation evidence and comorbidity: a systematic scoping review of randomized controlled trials. Topics in Stroke Rehabilitation 24, 374–380. <text:soft-page-break/>doi:10.1080/10749357.2017.1282412</text:p>
      <text:p text:style-name="P1">Neto, C.B.L., Filho, P.B.D.C., Duarte, A.N., 2013. A Systematic Mapping Study on Fault Management in Cloud Computing, in: International Conference on Parallel and Distributed Computing, Applications and Technologies. Presented at the International Conference on Parallel and Distributed Computing, Applications and Technologies, IEEE, Taipei, Taiwan, pp. 332–337. doi:10.1109/PDCAT.2013.59</text:p>
      <text:p text:style-name="P1">Nguyen, P.H., Ali, S., Yue, T., 2017. Model-based security engineering for cyber-physical systems: A systematic mapping study. Information and Software Technology 83, 116–135. doi:10.1016/j.infsof.2016.11.004</text:p>
      <text:p text:style-name="P1">Novais, R.L., Torres, A., Mendes, T.S., Mendonça, M., Zazworka, N., 2013. Software evolution visualization: A systematic mapping study. Information and Software Technology 55, 1860–1883. doi:10.1016/j.infsof.2013.05.008</text:p>
      <text:p text:style-name="P1">Nye, B.D., 2014. Barriers to ITS adoption: A systematic mapping study, in: Proceedings of International Conference on Intelligent Tutoring Systems. Presented at the International Conference on Intelligent Tutoring Systems, Springer, Honolulu, Hawaii, USA, pp. 583–590.</text:p>
      <text:p text:style-name="P1">O’Cathain, A., Thomas, K.J., Drabble, S.J., Rudolph, A., Goode, J., Hewison, J., 2014. Maximising the value of combining qualitative research and randomised controlled trials in health research: the QUAlitative Research in Trials (QUART) study – a mixed methods study. Health Technology Assessment 18. doi:10.3310/hta18380</text:p>
      <text:p text:style-name="P1">O’Cathain, A., Thomas, K.J., Drabble, S.J., Rudolph, A., Hewison, J., 2013. What can qualitative research do for randomised controlled trials? A systematic mapping review. BMJ Open 3, e002889. doi:10.1136/bmjopen-2013-002889</text:p>
      <text:p text:style-name="P1">O’Donovan, P., Leahy, K., Bruton, K., O’Sullivan, D.T.J., 2015. Big data in manufacturing: a systematic mapping study. Journal of Big Data 2. doi:10.1186/s40537-015-0028-x</text:p>
      <text:p text:style-name="P1">on behalf of the DEDIPAC consortium, Osei-Kwasi, H.A., Nicolaou, M., Powell, K., Terragni, L., Maes, L., Stronks, K., Lien, N., Holdsworth, M., 2016. Systematic mapping review of the factors influencing dietary behaviour in ethnic minority groups living in Europe: a DEDIPAC study. International Journal of Behavioral Nutrition and Physical Activity 13. doi:10.1186/s12966-016-0412-8</text:p>
      <text:p text:style-name="P1">O’Sullivan, M., Cullen, W., MacFarlane, A., 2015. Primary care teams in Ireland: a qualitative mapping review of Irish grey and published literature. Irish Journal of Medical Science 184, 69–73. doi:10.1007/s11845-014-1128-x</text:p>
      <text:p text:style-name="P1">Ouhbi, S., Idri, A., Aleman, J.L.F., Toval, A., 2014. Evaluating Software Product Quality: A Systematic Mapping Study, in: Joint Conference of the International Workshop on Software Measurement and the International Conference on Software Process and Product Measurement (IWSM-MENSURA). Presented at the Joint Conference of the International Workshop on Software Measurement and the International Conference on Software Process and Product Measurement (IWSM-MENSURA), IEEE, Rotterdam, Netherlands, pp. 141–151. doi:10.1109/IWSM.Mensura.2014.30</text:p>
      <text:p text:style-name="P1">Ouhbi, S., Idri, A., Fernández-Alemán, J.L., Toval, A., 2015a. Predicting Software Product Quality: A Systematic Mapping Study. Computación y Sistemas 19, 547–562. doi:10.13053/cys-19-3-1960</text:p>
      <text:p text:style-name="P1">Ouhbi, S., Idri, A., Fernández-Alemán, J.L., Toval, A., 2015b. Requirements engineering education: a systematic mapping study. Requirements Engineering 20, 119–138. doi:10.1007/s00766-013-0192-5</text:p>
      <text:p text:style-name="P1">Ouhbi, S., Idri, A., Fernandez-Aleman, J.L., Toval, A., 2013. Software Quality Requirements: A Systematic Mapping Study, in: 20th Asia-Pacific Software Engineering Conference (APSEC). Presented at the 20th Asia-Pacific Software Engineering Conference (APSEC), IEEE, Bangkok, Thailand, pp. 231–238. doi:10.1109/APSEC.2013.40</text:p>
      <text:p text:style-name="P1">Oya, C., 2013. The Land Rush and Classic Agrarian Questions of Capital and Labour: a systematic scoping review of the socioeconomic impact of land grabs in Africa. Third World Quarterly <text:soft-page-break/>34, 1532–1557. doi:10.1080/01436597.2013.843855</text:p>
      <text:p text:style-name="P1">Pahl, C., Jamshidi, P., 2016. Microservices: A Systematic Mapping Study, in: Proceedings of the 6th International Conference on Cloud Computing and Services Science - Volume 1 and 2. Presented at the th International Conference on Cloud Computing and Services Science, SCITEPRESS - Science and and Technology Publications, Rome, Italy, pp. 137–146. doi:10.5220/0005785501370146</text:p>
      <text:p text:style-name="P1">Paiva, S.L. da C., Simao, A. da S., 2015. A Systematic Mapping Study on Test Generation from Input/Output Transition Systems, in: Proceedings of the 41st Euromicro Conference on Software Engineering and Advanced Applications (SEAA). Presented at the 41st Euromicro Conference on Software Engineering and Advanced Applications (SEAA), IEEE, Funchal, Portugal, pp. 333–340. doi:10.1109/SEAA.2015.66</text:p>
      <text:p text:style-name="P1">Paliokas, I., Sylaiou, S., 2016. The Use of Serious Games in Museum Visits and Exhibitions: A Systematic Mapping Study, in: 8th International Conference on Games and Virtual Worlds for Serious Applications (VS-Games). Presented at the 8th International Conference on Games and Virtual Worlds for Serious Applications (VS-Games), IEEE, Barcelona, Spain, pp. 1–8.</text:p>
      <text:p text:style-name="P1">Papandony, M.C., Chou, L., Seneviwickrama, M., Cicuttini, F.M., Lasserre, K., Teichtahl, A.J., Wang, Y., Briggs, A.M., Wluka, A.E., 2017. Patients’ perceived health service needs for osteoarthritis (OA) care: a scoping systematic review. Osteoarthritis and Cartilage 25, 1010–1025. doi:10.1016/j.joca.2017.02.799</text:p>
      <text:p text:style-name="P1">Papatheocharous, E., Andersson, J., Axelsson, J., 2015. Ecosystems and Open Innovation for Embedded Systems: A Systematic Mapping Study, in: Fernandes, J.M., Machado, R.J., Wnuk, K. (Eds.), International Conference of Software Business (ICSOB). Presented at the International Conference of Software Business (ICSOB), Springer International Publishing, Braga, Portugal, pp. 81–95. doi:10.1007/978-3-319-19593-3_7</text:p>
      <text:p text:style-name="P1">Paternoster, N., Giardino, C., Unterkalmsteiner, M., Gorschek, T., Abrahamsson, P., 2014. Software development in startup companies: A systematic mapping study. Information and Software Technology 56, 1200–1218. doi:10.1016/j.infsof.2014.04.014</text:p>
      <text:p text:style-name="P1">Paula, D., Cormican, K., 2016. Understanding Design Thinking in Design Studies (2006-2015): A Systematic Mapping Study, in: DS 84: Proceedings of the DESIGN 2016 14th International Design Conference. Presented at the DESIGN 2016 - 14th International Design Conference, Cavtat-Dubrovnik, Croatia, pp. 57–66.</text:p>
      <text:p text:style-name="P1">Paz, F., Pow-Sang, J.A., 2016. A Systematic Mapping Review of Usability Evaluation Methods for Software Development Process. International Journal of Software Engineering and Its Applications 10, 165–178. doi:10.14257/ijseia.2016.10.1.16</text:p>
      <text:p text:style-name="P1">Paz, F., Pow-Sang, J.A., 2015. Usability Evaluation Methods for Software Development: A Systematic Mapping Review, in: 8th International Conference on Advanced Software Engineering &amp; Its Applications (ASEA). Presented at the 8th International Conference on Advanced Software Engineering &amp; Its Applications (ASEA), IEEE, Jeju, South Korea, pp. 1–4. doi:10.1109/ASEA.2015.8</text:p>
      <text:p text:style-name="P1">Pearce, G., Thøgersen-Ntoumani, C., Duda, J., 2014. Body image during the menopausal transition: a systematic scoping review. Health Psychology Review 8, 473–489. doi:10.1080/17437199.2013.848408</text:p>
      <text:p text:style-name="P1">Penzenstadler, B., Raturi, A., Richardson, D., Calero, C., Femmer, H., Franch, X., 2014. Systematic mapping study on software engineering for sustainability (SE4S). ACM Press, pp. 1–14. doi:10.1145/2601248.2601256</text:p>
      <text:p text:style-name="P1">Pergher, M., Rossi, B., 2013. Requirements prioritization in software engineering: a systematic mapping study, in: Third International Workshop on Empirical Requirements Engineering (EmpiRE). Presented at the Third International Workshop on Empirical Requirements Engineering (EmpiRE), IEEE, Rio de Janeiro, Brazil, pp. 40–44.</text:p>
      <text:p text:style-name="P1">Petersen, K., Feldt, R., Mujtaba, S., Mattsson, M., 2008. Systematic Mapping Studies in Software Engineering., in: EASE’08 Proceedings of the 12th International Conference on Evaluation <text:soft-page-break/>and Assessment in Software Engineering. Presented at the 12th international conference on Evaluation and Assessment in Software Engineering, Italy, pp. 68–77.</text:p>
      <text:p text:style-name="P1">Petersen, K., Vakkalanka, S., Kuzniarz, L., 2015. Guidelines for conducting systematic mapping studies in software engineering: An update. Information and Software Technology 64, 1–18. doi:10.1016/j.infsof.2015.03.007</text:p>
      <text:p text:style-name="P1">Phung, V.-H., Trueman, I., Togher, F., Orner, R., Siriwardena, A.N., 2017. Community first responders and responder schemes in the United Kingdom: systematic scoping review. Scandinavian Journal of Trauma, Resuscitation and Emergency Medicine 25. doi:10.1186/s13049-017-0403-z</text:p>
      <text:p text:style-name="P1">Pinto, V.A., de Rezende Rohlfs, C.L., Parreiras, F.S., 2014. Applications of ontologies in enterprise modelling: A systematic mapping study, in: International Conference on Conceptual Modeling. Presented at the Advances in Conceptual Modeling: ER 2014 Workshops, ENMO, MoBiD, MReBA, QMMQ, SeCoGIS, WISM, and ER Demos, Springer, Atlanta, GA, USA, pp. 23–32.</text:p>
      <text:p text:style-name="P1">Pinto, V.A., Parreiras, F.S., 2014. Enterprise linked data: A systematic mapping study, in: 33rd Edition of the International Conference on Conceptual Modeling. Presented at the 33rd International Conference on Conceptual Modeling (ER 2014), Springer, Atlanta, GA, USA, pp. 253–262.</text:p>
      <text:p text:style-name="P1">Pinto, V.H.S.C., Luz, H.J.F., Oliveira, R.R., Souza, P.S.L., Souza, S.R.S., 2016. A Systematic Mapping Study on the Multi-tenant Architecture of SaaS Systems, in: Proceedings of the International Conference on Software Engineering and Knowledge Engineering. Presented at the The 28th International Conference on Software Engineering &amp; Knowledge Engineering, Redwood City, CA, USA, pp. 396–401. doi:10.18293/SEKE2016-068</text:p>
      <text:p text:style-name="P1">Pitangueira, A.M., Maciel, R.S.P., Barros, M., 2015. Software requirements selection and prioritization using SBSE approaches: A systematic review and mapping of the literature. Journal of Systems and Software 103, 267–280. doi:10.1016/j.jss.2014.09.038</text:p>
      <text:p text:style-name="P1">Pongpirul, K., Robinson, C., 2013. Hospital manipulations in the DRG system: a systematic scoping review. Asian Biomedicine 7, 301–310.</text:p>
      <text:p text:style-name="P1">Portillo-Rodríguez, J., Vizcaíno, A., Piattini, M., Beecham, S., 2012. Tools used in Global Software Engineering: A systematic mapping review. Information and Software Technology 54, 663–685. doi:10.1016/j.infsof.2012.02.006</text:p>
      <text:p text:style-name="P1">Prescott, S., Fleming, J., Doig, E., 2015. Goal setting approaches and principles used in rehabilitation for people with acquired brain injury: A systematic scoping review. Brain Injury 29, 1515–1529. doi:10.3109/02699052.2015.1075152</text:p>
      <text:p text:style-name="P1">Qadir, M.M., Usman, M., 2011. Software engineering curriculum: A systematic mapping study, in: 5th Malaysian Conference in Software Engineering (MySEC). Presented at the 5th Malaysian Conference in Software Engineering (MySEC), IEEE, Johor Bahru, Malaysia, pp. 269–274.</text:p>
      <text:p text:style-name="P1">Qiu, D., Li, B., Ji, S., Leung, H., 2014. Regression Testing of Web Service: A Systematic Mapping Study. ACM Computing Surveys 47, 1–46. doi:10.1145/2631685</text:p>
      <text:p text:style-name="P1">Quintana, G., Solari, M., 2012. A systematic mapping study on experiments with automatic structural test case generation, in: XXXVIII Conferencia Latinoamericana En Informatica (CLEI). Presented at the XXXVIII Conferencia Latinoamericana En Informatica (CLEI), IEEE, Medellin, Colombia, pp. 1–10. doi:10.1109/CLEI.2012.6427203</text:p>
      <text:p text:style-name="P1">Rafique, S., Humayun, M., Hamid, B., Abbas, A., Akhtar, M., Iqbal, K., 2015. Web application security vulnerabilities detection approaches: A systematic mapping study, in: Software Engineering, Artificial Intelligence, Networking and Parallel/Distributed Computing (SNPD), 2015 16th IEEE/ACIS International Conference On. Presented at the 16th IEEE/ACIS International Conference on Software Engineering, Artificial Intelligence, Networking and Parallel/Distributed Computing (SNPD), IEEE, Takamatsu, Japan, pp. 1–6.</text:p>
      <text:p text:style-name="P1">Rahman, N.A., Sahibuddin, S., 2013. A Systematic Mapping Study on Requirements Elicitation Techniques in Collaborative Application. Lecture Notes on Software Engineering 1, 106–<text:soft-page-break/>111. doi:10.7763/LNSE.2013.V1.24</text:p>
      <text:p text:style-name="P1">Rattan, D., Kaur, J., 2016. Systematic Mapping Study of Metrics based Clone Detection Techniques, in: Proceedings of the International Conference on Advances in Information Communication Technology &amp; Computing. Presented at the International Conference on Advances in Information Communication Technology &amp; Computing, ACM Press, Bikaner, India, pp. 1–7. doi:10.1145/2979779.2979855</text:p>
      <text:p text:style-name="P1">Reveco, I., Cravero, A., 2015. GORE in the IT aligment to business strategy: A Systematic Mapping Study. IEEE Latin America Transactions 13, 3934–3941.</text:p>
      <text:p text:style-name="P1">Riaz, M., Breaux, T., Williams, L., 2015. How have we evaluated software pattern application? A systematic mapping study of research design practices. Information and Software Technology 65, 14–38. doi:10.1016/j.infsof.2015.04.002</text:p>
      <text:p text:style-name="P1">Ribeiro, L.F., Farias, M.A. de F., Mendonça, M., Spínola, R.O., 2016. Decision Criteria for the Payment of Technical Debt in Software Projects: A Systematic Mapping Study:, in: Proceedings of the 18th International Conference on Enterprise Information Systems. Presented at the 18th International Conference on Enterprise Information Systems, SCITEPRESS - Science and and Technology Publications, Rome, Italy, pp. 572–579. doi:10.5220/0005914605720579</text:p>
      <text:p text:style-name="P1">Richardson, J., Loyola-Sanchez, A., Sinclair, S., Harris, J., Letts, L., MacIntyre, N.J., Wilkins, S., Burgos-Martinez, G., Wishart, L., McBay, C., others, 2014. Self-management interventions for chronic disease: a systematic scoping review. Clinical rehabilitation 28, 1067–1077.</text:p>
      <text:p text:style-name="P1">Rizk, M., Aziz, J., Shorr, R., Allan, D.S., 2017. Cell-Based Therapy Using Umbilical Cord Blood for Novel Indications in Regenerative Therapy and Immune Modulation: An Updated Systematic Scoping Review of the Literature. Biology of Blood and Marrow Transplantation. doi:10.1016/j.bbmt.2017.05.032</text:p>
      <text:p text:style-name="P1">Roberto, R., Lima, J.P., Teichrieb, V., 2016. Tracking for mobile devices: A systematic mapping study. Computers &amp; Graphics 56, 20–30. doi:10.1016/j.cag.2016.02.002</text:p>
      <text:p text:style-name="P1">Roberts, M.E., Hooper, B.R., Wood, W.H., King, R.M., 2015. An international systematic mapping review of fieldwork education in occupational therapy: Revue de mappage systématique internationale de la formation clinique en ergothérapie. Canadian Journal of Occupational Therapy 82, 106–118. doi:10.1177/0008417414552187</text:p>
      <text:p text:style-name="P1">Robertson, A.R.R., Nurmatov, U., Sood, H.S., Cresswell, K., Smith, P., Sheikh, A., 2016. A systematic scoping review of the domains and innovations in secondary uses of digitised health-related data. Journal of Innovation in Health Informatics 23, 611. doi:10.14236/jhi.v23i3.841</text:p>
      <text:p text:style-name="P1">Rodríguez, P., Haghighatkhah, A., Lwakatare, L.E., Teppola, S., Suomalainen, T., Eskeli, J., Karvonen, T., Kuvaja, P., Verner, J.M., Oivo, M., 2017. Continuous deployment of software intensive products and services: A systematic mapping study. Journal of Systems and Software 123, 263–291. doi:10.1016/j.jss.2015.12.015</text:p>
      <text:p text:style-name="P1">Rowe, N., 2017. Tracing the ‘grey literature’ of poster presentations: a mapping review. Health Information &amp; Libraries Journal 34, 106–124. doi:10.1111/hir.12177</text:p>
      <text:p text:style-name="P1">Ruiz, J.D.C., Quackenboss, J.J., Tulve, N.S., 2016. Contributions of a Child’s Built, Natural, and Social Environments to Their General Cognitive Ability: A Systematic Scoping Review. PLOS ONE 11, e0147741. doi:10.1371/journal.pone.0147741</text:p>
      <text:p text:style-name="P1">Ruiz-Rube, I., Dodero, J.M., Palomo-Duarte, M., Ruiz, M., Gawn, D., 2013. Uses and applications of Software &amp; Systems Process Engineering Meta-Model process models. A systematic mapping study: Uses and Applications of SPEM process models. Journal of Software: Evolution and Process 25, 999–1025. doi:10.1002/smr.1594</text:p>
      <text:p text:style-name="P1">Sabit, B., Zeiler, F.A., Berrington, N., 2017. The Impact of Mean Arterial Pressure on Functional Outcome Post-Acute Spinal Cord Injury: A Scoping Systematic Review of Animal Models. Journal of Neurotrauma. doi:10.1089/neu.2016.4735</text:p>
      <text:p text:style-name="P1">Sahinoglu, M., Incki, K., Aktas, M.S., 2015. Mobile Application Verification: A Systematic Mapping Study, in: Gervasi, O., Murgante, B., Misra, S., Gavrilova, M.L., Rocha, <text:soft-page-break/>A.M.A.C., Torre, C., Taniar, D., Apduhan, B.O. (Eds.), The 15th International Conference on Computational Science and Its Applications (ICCSA 2015). Presented at the The 15th International Conference on Computational Science and Its Applications (ICCSA 2015), Springer International Publishing, Banff, AB, Canada, pp. 147–163. doi:10.1007/978-3-319-21413-9_11</text:p>
      <text:p text:style-name="P1">Saint-Louis, P., Lapalme, J., 2016. Investigation of the lack of common understanding in the discipline of enterprise architecture: A systematic mapping study, in: IEEE 20th International Enterprise Distributed Object Computing Workshop (EDOCW). Presented at the IEEE 20th International Enterprise Distributed Object Computing Workshop (EDOCW), IEEE, Vienna, Austria, pp. 1–9.</text:p>
      <text:p text:style-name="P1">Salehi, S., Selamat, A., Fujita, H., 2015. Systematic mapping study on granular computing. Knowledge-Based Systems 80, 78–97. doi:10.1016/j.knosys.2015.02.018</text:p>
      <text:p text:style-name="P1">Salimi, N., Aleksejuniene, J., Yen, E.H., Loo, A.Y., 2017. Fistula in Cleft Lip and Palate Patients—A Systematic Scoping Review. Annals of plastic surgery 78, 91–102.</text:p>
      <text:p text:style-name="P1">Sanchiz, E., González, M., Aquino, N., Cernuzzi, L., 2016. Mobile cloud applications development through the model driven approach: A systematic mapping study, in: XLII Latin American Computing Conference (CLEI). Presented at the XLII Latin American Computing Conference (CLEI), IEEE, Valparaiso, Chile, pp. 1–10.</text:p>
      <text:p text:style-name="P1">Santos, I.S., Andrade, R.M., Santos Neto, P.A., 2015. Templates for textual use cases of software product lines: results from a systematic mapping study and a controlled experiment. Journal of Software Engineering Research and Development 3, 5. doi:10.1186/s40411-015-0020-3</text:p>
      <text:p text:style-name="P1">Santos, I.S., Andrade, R.M.C.C., Neto, P.A.S., 2014. How to Describe SPL Variabilities in Textual Use Cases: A Systematic Mapping Study, in: Eighth Brazilian Symposium on Software Components, Architectures and Reuse (SBCARS). Presented at the Eighth Brazilian Symposium on Software Components, Architectures and Reuse (SBCARS), IEEE, Maceio, Brazil, pp. 64–73. doi:10.1109/SBCARS.2014.16</text:p>
      <text:p text:style-name="P1">Saraiva, J., Barreiros, E., Almeida, A., Lima, F., Alencar, A., Lima, G., Soares, S., Castor, F., 2012. Aspect-oriented software maintenance metrics: a systematic mapping study, in: 16th International Conference on Evaluation &amp; Assessment in Software Engineering (EASE 2012). Presented at the 16th International Conference on Evaluation &amp; Assessment in Software Engineering (EASE 2012), IET, Ciudad Real, Spain, pp. 253–262. doi:10.1049/ic.2012.0033</text:p>
      <text:p text:style-name="P1">Saxena, S., Cinar, E., Majnemer, A., Gagnon, I., 2017. Does dual tasking ability change with age across childhood and adolescence? A systematic scoping review. International Journal of Developmental Neuroscience 58, 35–49. doi:10.1016/j.ijdevneu.2017.01.012</text:p>
      <text:p text:style-name="P1">Seekins, T., Shunkamolah, W., Bertsche, M., Cowart, C., Summers, J.A., Reichard, A., White, G., 2012. A systematic scoping review of measures of participation in disability and rehabilitation research: A preliminary report of findings. Disability and Health Journal 5, 224–232. doi:10.1016/j.dhjo.2012.05.002</text:p>
      <text:p text:style-name="P1">Seriai, A., Benomar, O., Cerat, B., Sahraoui, H., 2014. Validation of Software Visualization Tools: A Systematic Mapping Study, in: Second IEEE Working Conference on Software Visualization (VISSOFT). Presented at the Second IEEE Working Conference on Software Visualization (VISSOFT), IEEE, Victoria, BC, Canada, pp. 60–69. doi:10.1109/VISSOFT.2014.19</text:p>
      <text:p text:style-name="P1">Shemilt, I., Hollands, G.J., Marteau, T.M., Nakamura, R., Jebb, S.A., Kelly, M.P., Suhrcke, M., Ogilvie, D., 2013. Economic Instruments for Population Diet and Physical Activity Behaviour Change: A Systematic Scoping Review. PLoS ONE 8, 1–11. doi:10.1371/journal.pone.0075070</text:p>
      <text:p text:style-name="P1">Shommu, N.S., Ahmed, S., Rumana, N., Barron, G.R.S., McBrien, K.A., Turin, T.C., 2016. What is the scope of improving immigrant and ethnic minority healthcare using community navigators: A systematic scoping review. International Journal for Equity in Health 15. doi:10.1186/s12939-016-0298-8</text:p>
      <text:p text:style-name="P1">Silva, F.A., Zaicaner, G., Quesado, E., Dornelas, M., Silva, B., Maciel, P., 2016. Benchmark <text:soft-page-break/>applications used in mobile cloud computing research: a systematic mapping study. The Journal of Supercomputing 72, 1431–1452. doi:10.1007/s11227-016-1674-2</text:p>
      <text:p text:style-name="P1">Silva, P., Noël, R., Matalonga, S., Astudillo, H., Gatica, D., Marquez, G., 2016. Software Development Initiatives to Identify and Mitigate Security Threats-Two Systematic Mapping Studies. Electronic Journal of Statistics 19, 5.</text:p>
      <text:p text:style-name="P1">Slovic, A.D., de Oliveira, M.A., Biehl, J., Ribeiro, H., 2016. How Can Urban Policies Improve Air Quality and Help Mitigate Global Climate Change: a Systematic Mapping Review. Journal of Urban Health 93, 73–95. doi:10.1007/s11524-015-0007-8</text:p>
      <text:p text:style-name="P1">Smith, C., Williams, E., Bryan, K., 2017. A systematic scoping review of speech and language therapists’ public health practice for early language development: Systematic scoping review of SLT public health. International Journal of Language &amp; Communication Disorders 52, 407–425. doi:10.1111/1460-6984.12299</text:p>
      <text:p text:style-name="P1">Souag, A., Mazo, R., Salinesi, C., Comyn-Wattiau, I., 2016. Reusable knowledge in security requirements engineering: a systematic mapping study. Requirements Engineering 21, 251–283. doi:10.1007/s00766-015-0220-8</text:p>
      <text:p text:style-name="P1">Souza, D.M., da Silva Batista, M.H., Barbosa, E.F., 2016. Problems and Weaknesses in the Teaching and Learning of Programming: A Mapping Review. Brazilian Journal of Computers in Education 24, 39.</text:p>
      <text:p text:style-name="P1">Souza, E., Castro, D., Vitório, D., Teles, I., Oliveira, A.L.I., Gusmão, C., 2016a. Characterizing User-Generated Text Content Mining: A Systematic Mapping Study of the Portuguese Language, in: Computational Processing of the Portuguese Language: 12th International Conference, PROPOR 2016. Presented at the Computational Processing of the Portuguese Language: 12th International Conference, PROPOR 2016, Springer International Publishing, Tomar, Portugal, pp. 1015–1024. doi:10.1007/978-3-319-31232-3_96</text:p>
      <text:p text:style-name="P1">Souza, E., Vitório, D., Castro, D., Oliveira, A.L.I., Gusmão, C., 2016b. Characterizing Opinion Mining: A Systematic Mapping Study of the Portuguese Language, in: Computational Processing of the Portuguese Language: 12th International Conference, PROPOR 2016. Presented at the Computational Processing of the Portuguese Language: 12th International Conference, PROPOR 2016, Springer International Publishing, Tomar, Portugal, pp. 122–127. doi:10.1007/978-3-319-41552-9_12</text:p>
      <text:p text:style-name="P1">Stevanetic, S., Zdun, U., 2015. Software metrics for measuring the understandability of architectural structures: a systematic mapping study, in: EASE ’15 Proceedings of the 19th International Conference on Evaluation and Assessment in Software Engineering. Presented at the 19th International Conference on Evaluation and Assessment in Software Engineering, ACM Press, Nanjing, China, pp. 1–14. doi:10.1145/2745802.2745822</text:p>
      <text:p text:style-name="P1">Stewart, C., McCluskey, A., Ada, L., Kuys, S., 2017. Structure and feasibility of extra practice during stroke rehabilitation: A systematic scoping review. Australian Occupational Therapy Journal 64, 204–217. doi:10.1111/1440-1630.12351</text:p>
      <text:p text:style-name="P1">Sutherland, C.J., Luxton-Reilly, A., Plimmer, B., 2016. Freeform digital ink annotations in electronic documents: A systematic mapping study. Computers &amp; Graphics 55, 1–20. doi:10.1016/j.cag.2015.10.014</text:p>
      <text:p text:style-name="P1">Symmank, C., Mai, R., Hoffmann, S., Stok, F.M., Renner, B., Lien, N., Rohm, H., 2017. Predictors of food decision making: A systematic interdisciplinary mapping (SIM) review. Appetite 110, 25–35. doi:10.1016/j.appet.2016.11.023</text:p>
      <text:p text:style-name="P1">Symon, A., Pringle, J., Downe, S., Hundley, V., Lee, E., Lynn, F., McFadden, A., McNeill, J., Renfrew, M.J., Ross-Davie, M., van Teijlingen, E., Whitford, H., Alderdice, F., 2017. Antenatal care trial interventions: a systematic scoping review and taxonomy development of care models. BMC Pregnancy and Childbirth 17. doi:10.1186/s12884-016-1186-3</text:p>
      <text:p text:style-name="P1">Tahir, A., MacDonell, S.G., 2012. A systematic mapping study on dynamic metrics and software quality, in: Software Maintenance (ICSM), 2012 28th IEEE International Conference On. Presented at the Software Maintenance (ICSM), 2012 28th IEEE International Conference on, IEEE, Trento, Italy, pp. 326–335.</text:p>
      <text:p text:style-name="P1"><text:soft-page-break/>Taukobong, N.P., Myezwa, H., Pengpid, S., Van Geertruyden, J.-P., 2014. The degree to which physiotherapy literature includes physical activity as a component of health promotion in practice and entry level education: a scoping systematic review. Physiotherapy Theory and Practice 30, 12–19. doi:10.3109/09593985.2013.783896</text:p>
      <text:p text:style-name="P1">Tavender, E.J., Bosch, M., Fiander, M., Knott, J.C., Gruen, R.L., O’connor, D., 2015. Implementation research in emergency medicine: a systematic scoping review. Emergency Medicine Journal 33, 652–659.</text:p>
      <text:p text:style-name="P1">Taylor, J., Bradbury-Jones, C., Breckenridge, J.P., Jones, C., Herber, O.R., 2016. Risk of vicarious trauma in nursing research: a focused mapping review and synthesis. Journal of Clinical Nursing 25, 2768–2777. doi:10.1111/jocn.13235</text:p>
      <text:p text:style-name="P1">Thabane, L., Samaan Z, Mbuagbaw, L., Kosa, S., Borg Debono, Dillenburg, Zhang, Fruci, V., Dennis, Bawor, 2013. A systematic scoping review of adherence to reporting guidelines in health care literature. Journal of Multidisciplinary Healthcare 6, 169–188. doi:10.2147/JMDH.S43952</text:p>
      <text:p text:style-name="P1">Thakurta, R., 2016. Understanding requirement prioritization artifacts: a systematic mapping study. Requirements Engineering 1–36. doi:10.1007/s00766-016-0253-7</text:p>
      <text:p text:style-name="P1">Tofan, D., Galster, M., Avgeriou, P., Schuitema, W., 2014. Past and future of software architectural decisions – A systematic mapping study. Information and Software Technology 56, 850–872. doi:10.1016/j.infsof.2014.03.009</text:p>
      <text:p text:style-name="P1">Torre, D., Labiche, Y., Genero, M., 2014. UML consistency rules: a systematic mapping study, in: Proceedings of the 18th International Conference on Evaluation and Assessment in Software Engineering. Presented at the 18th International Conference on Evaluation and Assessment in Software Engineering, ACM Press, London, England, United Kingdom, pp. 1–10. doi:10.1145/2601248.2601292</text:p>
      <text:p text:style-name="P1">Tricco, A.C., Cardoso, R., Thomas, S.M., Motiwala, S., Sullivan, S., Kealey, M.R., Hemmelgarn, B., Ouimet, M., Hillmer, M.P., Perrier, L., Shepperd, S., Straus, S.E., 2015. Barriers and facilitators to uptake of systematic reviews by policy makers and health care managers: a scoping review. Implementation Science 11. doi:10.1186/s13012-016-0370-1</text:p>
      <text:p text:style-name="P1">Trinkenreich, B., Santos, G., Barcellos, M.P., 2015. Metrics to Support It Service Maturity Models, in: Proceedings of the 17th International Conference on Enterprise Information Systems-Volume 2. Presented at the 17th International Conference on Enterprise Information Systems, SCITEPRESS-Science and Technology Publications, Lda, Barcelona, Spain, pp. 330–337.</text:p>
      <text:p text:style-name="P1">Ubbink, D.T., Guyatt, G.H., Vermeulen, H., 2013. Framework of policy recommendations for implementation of evidence-based practice: a systematic scoping review. BMJ open 3, e001881.</text:p>
      <text:p text:style-name="P1">Usman, M., Britto, R., Börstler, J., Mendes, E., 2017. Taxonomies in software engineering: A Systematic mapping study and a revised taxonomy development method. Information and Software Technology 85, 43–59. doi:10.1016/j.infsof.2017.01.006</text:p>
      <text:p text:style-name="P1">Uttley, L., Whiteman, B.L., Woods, H.B., Harnan, S., Philips, S.T., Cree, I.A., 2016. Building the Evidence Base of Blood-Based Biomarkers for Early Detection of Cancer: A Rapid Systematic Mapping Review. EBioMedicine 10, 164–173. doi:10.1016/j.ebiom.2016.07.004</text:p>
      <text:p text:style-name="P1">Vale, T., de Almeida, E.S., Alves, V., Kulesza, U., Niu, N., de Lima, R., 2017. Software product lines traceability: A systematic mapping study. Information and Software Technology 84, 1–18. doi:10.1016/j.infsof.2016.12.004</text:p>
      <text:p text:style-name="P1">Valenca, G., Alves, C., Alves, V., Niu, N., 2013. A Systematic Mapping Study on Business Process Variability. International Journal of Computer Science and Information Technology 5, 1–21. doi:10.5121/ijcsit.2013.5101</text:p>
      <text:p text:style-name="P1">Valentim, N.A., Macedo, A., Matias, R., 2016. A Systematic Mapping Review of the First 20 Years of Software Aging and Rejuvenation Research, in: IEEE International Symposium on Software Reliability Engineering Workshops (ISSREW). Presented at the IEEE International Symposium on Software Reliability Engineering Workshops (ISSREW), IEEE, Ottawa, <text:soft-page-break/>Canada, pp. 57–63. doi:10.1109/ISSREW.2016.42</text:p>
      <text:p text:style-name="P1">van de Glind, E.M.M., van Enst, W.A., van Munster, B.C., Olde Rikkert, M.G.M., Scheltens, P., Scholten, R.J.P.M., Hooft, L., 2013. Pharmacological Treatment of Dementia: A Scoping Review of Systematic Reviews. Dementia and Geriatric Cognitive Disorders 36, 211–228. doi:10.1159/000353892</text:p>
      <text:p text:style-name="P1">van Steen, S., Rijkenberg, S., Limpens, J., van der Voort, P., Hermanides, J., DeVries, J., 2017. The Clinical Benefits and Accuracy of Continuous Glucose Monitoring Systems in Critically Ill Patients—A Systematic Scoping Review. Sensors 17, 146. doi:10.3390/s17010146</text:p>
      <text:p text:style-name="P1">Vanhala, E., Smolander, K., 2013. What Do We Know About Business Models In Software Companies?-Systematic Mapping Study. IADIS Int. J. WWWInternet 11, 89–102.</text:p>
      <text:p text:style-name="P1">Vanhanen, J., Mäntylä, M.V., 2013. A Systematic Mapping Study Of Empirical Studies On The Use Of Pair Programming In Industry. International Journal of Software Engineering and Knowledge Engineering 23, 1221–1267. doi:10.1142/S0218194013500381</text:p>
      <text:p text:style-name="P1">Vargas, J.A., García-Mundo, L., Genero, M., Piattini, M., 2014. A systematic mapping study on serious game quality, in: Proceedings of the 18th International Conference on Evaluation and Assessment in Software Engineering. Presented at the 18th International Conference on Evaluation and Assessment in Software Engineering, ACM Press, London, UK, pp. 1–10. doi:10.1145/2601248.2601261</text:p>
      <text:p text:style-name="P1">Vargas-Enriquez, J., Garcia-Mundo, L., Genero, M., Piattini, M., 2015. A systematic mapping study on gamified software quality, in: Games and Virtual Worlds for Serious Applications (VS-Games), 2015 7th International Conference On. Presented at the 7th International Conference on Games and Virtual Worlds for Serious Applications (VS-Games), IEEE, Skövde, Sweden, pp. 1–8.</text:p>
      <text:p text:style-name="P1">Verdonck, M., Gailly, F., de Cesare, S., Poels, G., 2015. Ontology-driven conceptual modeling: A systematic literature mapping and review. Applied Ontology 10, 197–227. doi:10.3233/AO-150154</text:p>
      <text:p text:style-name="P1">Verhage, A., Boels, D., 2017. Critical appraisal of mixed methods research studies in a systematic scoping review on plural policing: assessing the impact of excluding inadequately reported studies by means of a sensitivity analysis. Quality &amp; Quantity 51, 1449–1468. doi:10.1007/s11135-016-0345-y</text:p>
      <text:p text:style-name="P1">Wakil, K., Jawawi, D.N., 2015. Model driven web engineering: A systematic mapping study. e-Informatica Software Engineering Journal 9, 107–142.</text:p>
      <text:p text:style-name="P1">Wendler, R., 2012. The maturity of maturity model research: A systematic mapping study. Information and Software Technology 54, 1317–1339. doi:10.1016/j.infsof.2012.07.007</text:p>
      <text:p text:style-name="P1">Wilson, N.C., Chong, J., Mackey, A.H., Stott, N.S., 2014. Reported outcomes of lower limb orthopaedic surgery in children and adolescents with cerebral palsy: a mapping review. Developmental Medicine &amp; Child Neurology 56, 808–814. doi:10.1111/dmcn.12431</text:p>
      <text:p text:style-name="P1">Wilson, P.M., Petticrew, M., Calnan, M.W., Nazareth, I., 2010. Disseminating research findings: what should researchers do? A systematic scoping review of conceptual frameworks. Implementation Science 5, 91.</text:p>
      <text:p text:style-name="P1">Winpenny, E.M., Penney, T.L., Corder, K., White, M., van Sluijs, E.M.F., 2017. Change in diet in the period from adolescence to early adulthood: a systematic scoping review of longitudinal studies. International Journal of Behavioral Nutrition and Physical Activity 14. doi:10.1186/s12966-017-0518-7</text:p>
      <text:p text:style-name="P1">Witti, H., Ghedira-Guegan, C., Disson, E., Boukadi, K., 2016. Security Governance in Multi-cloud Environment: A Systematic Mapping Study, in: IEEE World Congress on Services (SERVICES). Presented at the IEEE World Congress on Services (SERVICES), IEEE, San Francisco, CA, USA, pp. 81–86. doi:10.1109/SERVICES.2016.17</text:p>
      <text:p text:style-name="P1">Wnuk, K., Kollu, R.K., 2016. A systematic mapping study on requirements scoping, in: Proceedings of the 20th International Conference on Evaluation and Assessment in Software Engineering. Presented at the 20th International Conference on Evaluation and Assessment in Software Engineering, ACM Press, Limerick, Ireland, pp. 1–11. <text:soft-page-break/>doi:10.1145/2915970.2915985</text:p>
      <text:p text:style-name="P1">Yang, C., Liang, P., Avgeriou, P., 2016. A systematic mapping study on the combination of software architecture and agile development. Journal of Systems and Software 111, 157–184. doi:10.1016/j.jss.2015.09.028</text:p>
      <text:p text:style-name="P1">Yazici, A., Karakaya, Z., Alayyoub, M., 2016. A Systematic Mapping Study for Big Data Stream Processing Frameworks. Journal on Advances in Theoretical and Applied Informatics 2, 4–11.</text:p>
      <text:p text:style-name="P1">Yuen, E.Y.N., Knight, T., Ricciardelli, L.A., Burney, S., 2016. Health literacy of caregivers of adult care recipients: A systematic scoping review. Health &amp; Social Care in the Community. doi:10.1111/hsc.12368</text:p>
      <text:p text:style-name="P1">Zeiler, F.A., Matuszczak, M., Teitelbaum, J., Kazina, C.J., Gillman, L.M., 2016a. Plasmapheresis for refractory status epilepticus, part I: A scoping systematic review of the adult literature. Seizure 43, 14–22. doi:10.1016/j.seizure.2016.10.012</text:p>
      <text:p text:style-name="P1">Zeiler, F.A., Matuszczak, M., Teitelbaum, J., Kazina, C.J., Gillman, L.M., 2016b. Plasmapheresis for refractory status epilepticus Part II: A scoping systematic review of the pediatric literature. Seizure 43, 61–68. doi:10.1016/j.seizure.2016.11.010</text:p>
      <text:p text:style-name="P1">Zein, S., Salleh, N., Grundy, J., 2016. A systematic mapping study of mobile application testing techniques. Journal of Systems and Software 117, 334–356. doi:10.1016/j.jss.2016.03.065</text:p>
      <text:p text:style-name="P3"/>
      <text:p text:style-name="P3"/>
      <text:p text:style-name="P3"/>
      <text:p text:style-name="P3"/>
      <text:p text:style-name="P3">APPENDIX 2</text:p>
      <text:p text:style-name="P3"/>
      <text:p text:style-name="P3">A complete list of Web of Science research domains, from which at least 1 peer-reviewed systematic mapping study was included into the analysis:</text:p>
      <text:p text:style-name="P3"/>
      <table:table table:name="Table14" table:style-name="Table14">
        <table:table-column table:style-name="Table14.A"/>
        <table:table-column table:style-name="Table14.B"/>
        <table:table-row table:style-name="Table14.1">
          <table:table-cell table:style-name="Table14.A1" office:value-type="string">
            <text:p text:style-name="P4">COMPUTER SCIENCE, SOFTWARE ENGINEERING</text:p>
          </table:table-cell>
          <table:table-cell table:style-name="Table14.B1" office:value-type="string">
            <text:p text:style-name="P4">188</text:p>
          </table:table-cell>
        </table:table-row>
        <table:table-row table:style-name="Table14.1">
          <table:table-cell table:style-name="Table14.A2" office:value-type="string">
            <text:p text:style-name="P4">HEALTHCARE, SCIENCES &amp; SERVICES</text:p>
          </table:table-cell>
          <table:table-cell table:style-name="Table14.B2" office:value-type="string">
            <text:p text:style-name="P4">70</text:p>
          </table:table-cell>
        </table:table-row>
        <table:table-row table:style-name="Table14.1">
          <table:table-cell table:style-name="Table14.A2" office:value-type="string">
            <text:p text:style-name="P4">PRIMARY HEALTHCARE</text:p>
          </table:table-cell>
          <table:table-cell table:style-name="Table14.B2" office:value-type="string">
            <text:p text:style-name="P4">8</text:p>
          </table:table-cell>
        </table:table-row>
        <table:table-row table:style-name="Table14.1">
          <table:table-cell table:style-name="Table14.A2" office:value-type="string">
            <text:p text:style-name="P4">COMPUTER SCIENCE, INFORMATION SYSTEMS</text:p>
          </table:table-cell>
          <table:table-cell table:style-name="Table14.B2" office:value-type="string">
            <text:p text:style-name="P4">7</text:p>
          </table:table-cell>
        </table:table-row>
        <table:table-row table:style-name="Table14.1">
          <table:table-cell table:style-name="Table14.A2" office:value-type="string">
            <text:p text:style-name="P4">COMPUTER SCIENCE, HARDWARE &amp; ARCHITECTURE</text:p>
          </table:table-cell>
          <table:table-cell table:style-name="Table14.B2" office:value-type="string">
            <text:p text:style-name="P4">7</text:p>
          </table:table-cell>
        </table:table-row>
        <table:table-row table:style-name="Table14.1">
          <table:table-cell table:style-name="Table14.A2" office:value-type="string">
            <text:p text:style-name="P4">EDUCATION, EDUCATIONAL RESEARCH</text:p>
          </table:table-cell>
          <table:table-cell table:style-name="Table14.B2" office:value-type="string">
            <text:p text:style-name="P4">6</text:p>
          </table:table-cell>
        </table:table-row>
        <table:table-row table:style-name="Table14.1">
          <table:table-cell table:style-name="Table14.A2" office:value-type="string">
            <text:p text:style-name="P4">EDUCATION, SCIENTIFIC DISCIPLINES</text:p>
          </table:table-cell>
          <table:table-cell table:style-name="Table14.B2" office:value-type="string">
            <text:p text:style-name="P4">5</text:p>
          </table:table-cell>
        </table:table-row>
        <table:table-row table:style-name="Table14.1">
          <table:table-cell table:style-name="Table14.A2" office:value-type="string">
            <text:p text:style-name="P4">BUSINESS</text:p>
          </table:table-cell>
          <table:table-cell table:style-name="Table14.B2" office:value-type="string">
            <text:p text:style-name="P4">5</text:p>
          </table:table-cell>
        </table:table-row>
        <table:table-row table:style-name="Table14.1">
          <table:table-cell table:style-name="Table14.A2" office:value-type="string">
            <text:p text:style-name="P4">SOCIAL ISSUES</text:p>
          </table:table-cell>
          <table:table-cell table:style-name="Table14.B2" office:value-type="string">
            <text:p text:style-name="P4">5</text:p>
          </table:table-cell>
        </table:table-row>
        <table:table-row table:style-name="Table14.1">
          <table:table-cell table:style-name="Table14.A2" office:value-type="string">
            <text:p text:style-name="P4">INFORMATION SCIENCE, LIBRARY SCIENCE</text:p>
          </table:table-cell>
          <table:table-cell table:style-name="Table14.B2" office:value-type="string">
            <text:p text:style-name="P4">4</text:p>
          </table:table-cell>
        </table:table-row>
        <table:table-row table:style-name="Table14.1">
          <table:table-cell table:style-name="Table14.A2" office:value-type="string">
            <text:p text:style-name="P4">COMPUTER SCIENCE, THEORY &amp; METHODS</text:p>
          </table:table-cell>
          <table:table-cell table:style-name="Table14.B2" office:value-type="string">
            <text:p text:style-name="P4">3</text:p>
          </table:table-cell>
        </table:table-row>
        <table:table-row table:style-name="Table14.1">
          <table:table-cell table:style-name="Table14.A2" office:value-type="string">
            <text:p text:style-name="P4">SOCIAL SCIENCES, INTERDISCIPLINARY</text:p>
          </table:table-cell>
          <table:table-cell table:style-name="Table14.B2" office:value-type="string">
            <text:p text:style-name="P4">3</text:p>
          </table:table-cell>
        </table:table-row>
        <table:table-row table:style-name="Table14.1">
          <table:table-cell table:style-name="Table14.A2" office:value-type="string">
            <text:p text:style-name="P4">MULTIDISCIPLINARY SCIENCES</text:p>
          </table:table-cell>
          <table:table-cell table:style-name="Table14.B2" office:value-type="string">
            <text:p text:style-name="P4">3</text:p>
          </table:table-cell>
        </table:table-row>
        <table:table-row table:style-name="Table14.1">
          <table:table-cell table:style-name="Table14.A2" office:value-type="string">
            <text:p text:style-name="P4">TELECOMMUNICATIONS</text:p>
          </table:table-cell>
          <table:table-cell table:style-name="Table14.B2" office:value-type="string">
            <text:p text:style-name="P4">4</text:p>
          </table:table-cell>
        </table:table-row>
        <table:table-row table:style-name="Table14.1">
          <table:table-cell table:style-name="Table14.A2" office:value-type="string">
            <text:p text:style-name="P4">MEDICAL INFORMATICS</text:p>
          </table:table-cell>
          <table:table-cell table:style-name="Table14.B2" office:value-type="string">
            <text:p text:style-name="P4">3</text:p>
          </table:table-cell>
        </table:table-row>
        <table:table-row table:style-name="Table14.1">
          <table:table-cell table:style-name="Table14.A2" office:value-type="string">
            <text:p text:style-name="P4">HEALTH POLICY SERVICES</text:p>
          </table:table-cell>
          <table:table-cell table:style-name="Table14.B2" office:value-type="string">
            <text:p text:style-name="P4">3</text:p>
          </table:table-cell>
        </table:table-row>
        <table:table-row table:style-name="Table14.1">
          <table:table-cell table:style-name="Table14.A2" office:value-type="string">
            <text:p text:style-name="P4">HEALTHCARE SCIENCES &amp; SERVICES, SOCIAL ISSUES</text:p>
          </table:table-cell>
          <table:table-cell table:style-name="Table14.B2" office:value-type="string">
            <text:p text:style-name="P4">3</text:p>
          </table:table-cell>
        </table:table-row>
        <table:table-row table:style-name="Table14.1">
          <table:table-cell table:style-name="Table14.A2" office:value-type="string">
            <text:p text:style-name="P4">COMPUTER SCIENCE, INTERDISCIPLINARY APPLICATIONS</text:p>
          </table:table-cell>
          <table:table-cell table:style-name="Table14.B2" office:value-type="string">
            <text:p text:style-name="P4">3</text:p>
          </table:table-cell>
        </table:table-row>
        <table:table-row table:style-name="Table14.1">
          <table:table-cell table:style-name="Table14.A2" office:value-type="string">
            <text:p text:style-name="P4">GREEN, SUSTAINABLE SCIENCE, TECHNOLOGY</text:p>
          </table:table-cell>
          <table:table-cell table:style-name="Table14.B2" office:value-type="string">
            <text:p text:style-name="P4">2</text:p>
          </table:table-cell>
        </table:table-row>
        <table:table-row table:style-name="Table14.1">
          <table:table-cell table:style-name="Table14.A2" office:value-type="string">
            <text:p text:style-name="P4">PUBLIC, ENVIRONMENTAL, OCCUPATIONAL HEALTH</text:p>
          </table:table-cell>
          <table:table-cell table:style-name="Table14.B2" office:value-type="string">
            <text:p text:style-name="P4">2</text:p>
          </table:table-cell>
        </table:table-row>
        <table:table-row table:style-name="Table14.1">
          <table:table-cell table:style-name="Table14.A2" office:value-type="string">
            <text:p text:style-name="P4">PSYCHOLOGY</text:p>
          </table:table-cell>
          <table:table-cell table:style-name="Table14.B2" office:value-type="string">
            <text:p text:style-name="P4">2</text:p>
          </table:table-cell>
        </table:table-row>
        <table:table-row table:style-name="Table14.1">
          <table:table-cell table:style-name="Table14.A2" office:value-type="string">
            <text:p text:style-name="P4">GERIATRICS, GERONTOLOGY</text:p>
          </table:table-cell>
          <table:table-cell table:style-name="Table14.B2" office:value-type="string">
            <text:p text:style-name="P4">1</text:p>
          </table:table-cell>
        </table:table-row>
        <table:table-row table:style-name="Table14.1">
          <table:table-cell table:style-name="Table14.A2" office:value-type="string">
            <text:p text:style-name="P4">BUSINESS &amp; MANAGEMENT</text:p>
          </table:table-cell>
          <table:table-cell table:style-name="Table14.B2" office:value-type="string">
            <text:p text:style-name="P4">1</text:p>
          </table:table-cell>
        </table:table-row>
        <table:table-row table:style-name="Table14.1">
          <table:table-cell table:style-name="Table14.A2" office:value-type="string">
            <text:p text:style-name="P4">MANAGEMENT</text:p>
          </table:table-cell>
          <table:table-cell table:style-name="Table14.B2" office:value-type="string">
            <text:p text:style-name="P4">1</text:p>
          </table:table-cell>
        </table:table-row>
        <table:table-row table:style-name="Table14.1">
          <table:table-cell table:style-name="Table14.A2" office:value-type="string">
            <text:p text:style-name="P4">HUMANITIES, MULTIDISCIPLINARY</text:p>
          </table:table-cell>
          <table:table-cell table:style-name="Table14.B2" office:value-type="string">
            <text:p text:style-name="P4">1</text:p>
          </table:table-cell>
        </table:table-row>
        <table:table-row table:style-name="Table14.1">
          <table:table-cell table:style-name="Table14.A2" office:value-type="string">
            <text:p text:style-name="P4">ART</text:p>
          </table:table-cell>
          <table:table-cell table:style-name="Table14.B2" office:value-type="string">
            <text:p text:style-name="P4">1</text:p>
          </table:table-cell>
        </table:table-row>
        <table:table-row table:style-name="Table14.1">
          <table:table-cell table:style-name="Table14.A2" office:value-type="string">
            <text:p text:style-name="P4">ENVIRONMENTAL STUDIES</text:p>
          </table:table-cell>
          <table:table-cell table:style-name="Table14.B2" office:value-type="string">
            <text:p text:style-name="P4">1</text:p>
          </table:table-cell>
        </table:table-row>
        <text:soft-page-break/>
        <table:table-row table:style-name="Table14.1">
          <table:table-cell table:style-name="Table14.A2" office:value-type="string">
            <text:p text:style-name="P4">ENGINEERING, MANUFACTURING</text:p>
          </table:table-cell>
          <table:table-cell table:style-name="Table14.B2" office:value-type="string">
            <text:p text:style-name="P4">1</text:p>
          </table:table-cell>
        </table:table-row>
        <table:table-row table:style-name="Table14.1">
          <table:table-cell table:style-name="Table14.A2" office:value-type="string">
            <text:p text:style-name="P4">ROBOTICS</text:p>
          </table:table-cell>
          <table:table-cell table:style-name="Table14.B2" office:value-type="string">
            <text:p text:style-name="P4">1</text:p>
          </table:table-cell>
        </table:table-row>
        <table:table-row table:style-name="Table14.1">
          <table:table-cell table:style-name="Table14.A2" office:value-type="string">
            <text:p text:style-name="P4">ENGINEERING, ELECTRICAL &amp; ELECTRONIC</text:p>
          </table:table-cell>
          <table:table-cell table:style-name="Table14.B2" office:value-type="string">
            <text:p text:style-name="P4">1</text:p>
          </table:table-cell>
        </table:table-row>
        <table:table-row table:style-name="Table14.1">
          <table:table-cell table:style-name="Table14.A2" office:value-type="string">
            <text:p text:style-name="P4">PATHOLOGY</text:p>
          </table:table-cell>
          <table:table-cell table:style-name="Table14.B2" office:value-type="string">
            <text:p text:style-name="P4">1</text:p>
          </table:table-cell>
        </table:table-row>
        <table:table-row table:style-name="Table14.1">
          <table:table-cell table:style-name="Table14.A2" office:value-type="string">
            <text:p text:style-name="P4">HEALTHCARE SCIENCES &amp; SERVICES, INTEGRATIVE, COMPLEMENTARY MEDICINE</text:p>
          </table:table-cell>
          <table:table-cell table:style-name="Table14.B2" office:value-type="string">
            <text:p text:style-name="P4">1</text:p>
          </table:table-cell>
        </table:table-row>
        <table:table-row table:style-name="Table14.1">
          <table:table-cell table:style-name="Table14.A2" office:value-type="string">
            <text:p text:style-name="P4">HEALTHCARE SCIENCES &amp; SERVICES, SOCIOLOGY</text:p>
          </table:table-cell>
          <table:table-cell table:style-name="Table14.B2" office:value-type="string">
            <text:p text:style-name="P4">1</text:p>
          </table:table-cell>
        </table:table-row>
        <table:table-row table:style-name="Table14.1">
          <table:table-cell table:style-name="Table14.A2" office:value-type="string">
            <text:p text:style-name="P4">NEUROSCIENCES</text:p>
          </table:table-cell>
          <table:table-cell table:style-name="Table14.B2" office:value-type="string">
            <text:p text:style-name="P4">1</text:p>
          </table:table-cell>
        </table:table-row>
        <table:table-row table:style-name="Table14.1">
          <table:table-cell table:style-name="Table14.A2" office:value-type="string">
            <text:p text:style-name="P4">HEALTHCARE, SCIENCES &amp; SERVICES, MULTIDISCIPLINARY SCIENCES</text:p>
          </table:table-cell>
          <table:table-cell table:style-name="Table14.B2" office:value-type="string">
            <text:p text:style-name="P4">1</text:p>
          </table:table-cell>
        </table:table-row>
        <table:table-row table:style-name="Table14.1">
          <table:table-cell table:style-name="Table14.A2" office:value-type="string">
            <text:p text:style-name="P4">HEALTHCARE, SCIENCES &amp; SERVICES, HEALTH POLICY SERVICES &amp; ECONOMICS</text:p>
          </table:table-cell>
          <table:table-cell table:style-name="Table14.B2" office:value-type="string">
            <text:p text:style-name="P4">1</text:p>
          </table:table-cell>
        </table:table-row>
        <table:table-row table:style-name="Table14.1">
          <table:table-cell table:style-name="Table14.A2" office:value-type="string">
            <text:p text:style-name="P4">EDUCATION, EDUCATIONAL RESEARCH &amp; PEDIATRICS</text:p>
          </table:table-cell>
          <table:table-cell table:style-name="Table14.B2" office:value-type="string">
            <text:p text:style-name="P4">1</text:p>
          </table:table-cell>
        </table:table-row>
        <table:table-row table:style-name="Table14.1">
          <table:table-cell table:style-name="Table14.A2" office:value-type="string">
            <text:p text:style-name="P4">DENTISTRY, ORAL SURGERY &amp; MEDICINE</text:p>
          </table:table-cell>
          <table:table-cell table:style-name="Table14.B2" office:value-type="string">
            <text:p text:style-name="P4">1</text:p>
          </table:table-cell>
        </table:table-row>
        <table:table-row table:style-name="Table14.1">
          <table:table-cell table:style-name="Table14.A2" office:value-type="string">
            <text:p text:style-name="P4">PRIMARY HEALTH CARE</text:p>
          </table:table-cell>
          <table:table-cell table:style-name="Table14.B2" office:value-type="string">
            <text:p text:style-name="P4">1</text:p>
          </table:table-cell>
        </table:table-row>
        <table:table-row table:style-name="Table14.1">
          <table:table-cell table:style-name="Table14.A2" office:value-type="string">
            <text:p text:style-name="P4">VETERINARY SCIENCES</text:p>
          </table:table-cell>
          <table:table-cell table:style-name="Table14.B2" office:value-type="string">
            <text:p text:style-name="P4">1</text:p>
          </table:table-cell>
        </table:table-row>
        <table:table-row table:style-name="Table14.1">
          <table:table-cell table:style-name="Table14.A2" office:value-type="string">
            <text:p text:style-name="P4">POLITICAL SCIENCE</text:p>
          </table:table-cell>
          <table:table-cell table:style-name="Table14.B2" office:value-type="string">
            <text:p text:style-name="P4">1</text:p>
          </table:table-cell>
        </table:table-row>
        <table:table-row table:style-name="Table14.1">
          <table:table-cell table:style-name="Table14.A2" office:value-type="string">
            <text:p text:style-name="P4">HEALTHCARE SCIENCES &amp; SERVICES, MEDICAL INFORMATICS</text:p>
          </table:table-cell>
          <table:table-cell table:style-name="Table14.B2" office:value-type="string">
            <text:p text:style-name="P4">1</text:p>
          </table:table-cell>
        </table:table-row>
        <table:table-row table:style-name="Table14.1">
          <table:table-cell table:style-name="Table14.A2" office:value-type="string">
            <text:p text:style-name="P4">LANGUAGE, LINGUISTICS</text:p>
          </table:table-cell>
          <table:table-cell table:style-name="Table14.B2" office:value-type="string">
            <text:p text:style-name="P4">1</text:p>
          </table:table-cell>
        </table:table-row>
      </table:table>
      <text:p text:style-name="P5"/>
      <text:p text:style-name="P3"/>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FreeSans1" svg:font-family="Free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Droid Sans Fallback" svg:font-family="'Droid Sans Fallback'" style:font-family-generic="system" style:font-pitch="variable"/>
    <style:font-face style:name="FreeSans" svg:font-family="FreeSan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GB" style:letter-kerning="true" style:font-name-asian="Droid Sans Fallback" style:font-size-asian="10.5pt" style:language-asian="zh" style:country-asian="CN" style:font-name-complex="Free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Liberation Serif" fo:font-size="12pt" fo:language="en" fo:country="GB" style:letter-kerning="true" style:font-name-asian="Droid Sans Fallback" style:font-size-asian="10.5pt" style:language-asian="zh" style:country-asian="CN" style:font-name-complex="Free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Droid Sans Fallback" style:font-family-asian="'Droid Sans Fallback'" style:font-family-generic-asian="system" style:font-pitch-asian="variable" style:font-size-asian="14pt" style:font-name-complex="FreeSans" style:font-family-complex="Free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20%"/>
    </style:style>
    <style:style style:name="List" style:family="paragraph" style:parent-style-name="Text_20_body" style:class="list">
      <style:text-properties style:font-size-asian="12pt" style:font-name-complex="FreeSans1" style:font-family-complex="Free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FreeSans1"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1" style:font-family-complex="FreeSans" style:font-family-generic-complex="swiss"/>
    </style:style>
    <style:style style:name="Bibliography_20_1" style:display-name="Bibliography 1" style:family="paragraph" style:parent-style-name="Index" style:class="index">
      <style:paragraph-properties fo:margin-left="0.5in" fo:margin-right="0in" fo:margin-top="0in" fo:margin-bottom="0in" style:contextual-spacing="false" style:line-height-at-least="0.1665in" fo:text-indent="-0.5in" style:auto-text-indent="false"/>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Erno Vanhala</meta:initial-creator>
    <meta:creation-date>2017-11-15T20:58:01.826034194</meta:creation-date>
    <dc:date>2017-11-15T20:58:32.240526597</dc:date>
    <dc:creator>Erno Vanhala</dc:creator>
    <meta:editing-duration>P0D</meta:editing-duration>
    <meta:editing-cycles>1</meta:editing-cycles>
    <meta:document-statistic meta:table-count="1" meta:image-count="0" meta:object-count="0" meta:page-count="25" meta:paragraph-count="425" meta:word-count="12522" meta:character-count="94086" meta:non-whitespace-character-count="82260"/>
    <meta:generator>LibreOffice/4.2.8.2$Linux_X86_64 LibreOffice_project/420m0$Build-2</meta:generator>
  </office:meta>
</office:document-meta>
</file>